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automatic-styles>
    <style:style style:name="ce1" style:family="table-cell" style:parent-style-name="_19968__33324__32_2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_19968__33324__32_2" style:data-style-name="N3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5" style:family="table-cell" style:parent-style-name="_19968__33324__32_2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2.824cm"/>
      <style:text-properties fo:color="#000000" style:font-name="標楷體" style:font-name-asian="標楷體" style:font-name-complex="標楷體" style:font-family-generic="script"/>
    </style:style>
    <style:style style:name="ce7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8" style:family="table-cell" style:parent-style-name="_19968__33324__32_2" style:data-style-name="N0">
      <style:table-cell-properties style:vertical-align="automatic" fo:wrap-option="wrap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9" style:family="table-cell" style:parent-style-name="_19968__33324__32_2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_19968__33324__32_2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1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_21315__20998__20301__91_0_93__32_2" style:data-style-name="N49">
      <style:table-cell-properties fo:border-top="2pt solid #000000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3" style:family="table-cell" style:parent-style-name="_21315__20998__20301__91_0_93__32_2" style:data-style-name="N49">
      <style:table-cell-properties fo:border-top="2pt solid #000000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14" style:family="table-cell" style:parent-style-name="_19968__33324__32_2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_21315__20998__20301__91_0_93__32_2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7" style:family="table-cell" style:parent-style-name="_21315__20998__20301__91_0_93__32_2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18" style:family="table-cell" style:parent-style-name="_19968__33324__32_2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9" style:family="table-cell" style:parent-style-name="_21315__20998__20301__91_0_93__32_2" style:data-style-name="N49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0" style:family="table-cell" style:parent-style-name="_21315__20998__20301__91_0_93__32_2" style:data-style-name="N49">
      <style:table-cell-properties fo:border-top="none" fo:border-bottom="none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fo:font-weight="bold" style:font-weight-asian="bold" style:font-weight-complex="bold" style:font-family-generic="swiss"/>
    </style:style>
    <style:style style:name="ce21" style:family="table-cell" style:parent-style-name="_19968__33324__2201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_19968__33324__2201" style:data-style-name="N5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3" style:family="table-cell" style:parent-style-name="_21315__20998__20301__91_0_93__32_2" style:data-style-name="N49">
      <style:table-cell-properties fo:border-top="none" fo:border-bottom="2pt solid #000000" fo:border-left="none" fo:border-right="thin solid #000000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4" style:family="table-cell" style:parent-style-name="_21315__20998__20301__91_0_93__32_2" style:data-style-name="N49">
      <style:table-cell-properties fo:border-top="none" fo:border-bottom="2pt solid #000000" fo:border-left="thin solid #000000" fo:border-right="none" style:vertical-align="middle" style:repeat-content="false"/>
      <style:paragraph-properties fo:text-align="end" fo:margin-right="0cm"/>
      <style:text-properties fo:color="#000000" style:font-name="Arial" style:font-name-asian="Arial" style:font-name-complex="Arial" fo:font-size="10pt" style:font-size-asian="10pt" style:font-size-complex="10pt" style:font-family-generic="swiss"/>
    </style:style>
    <style:style style:name="ce25" style:family="table-cell" style:parent-style-name="_19968__33324__32_2" style:data-style-name="N51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_19968__33324__2201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_19968__33324__32_2" style:data-style-name="N51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_19968__33324__32_2" style:data-style-name="N51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30" style:family="table-cell" style:parent-style-name="_19968__33324__2201" style:data-style-name="N5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32" style:family="table-cell" style:parent-style-name="_19968__33324___20462__27491__25976__24180__22577_" style:data-style-name="N51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3" style:family="table-cell" style:parent-style-name="_19968__33324___20462__27491__25976__24180__22577_" style:data-style-name="N51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style:font-family-generic="script"/>
    </style:style>
    <style:style style:name="ce34" style:family="table-cell" style:parent-style-name="_19968__33324___20462__27491__25976__24180__22577_" style:data-style-name="N51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35" style:family="table-cell" style:parent-style-name="_19968__33324__32_2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6" style:family="table-cell" style:parent-style-name="_19968__33324__32_2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8" style:family="table-cell" style:parent-style-name="_19968__33324__32_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 style:font-family-generic="roman"/>
    </style:style>
    <style:style style:name="ce39" style:family="table-cell" style:parent-style-name="_19968__33324__32_2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0" style:family="table-cell" style:parent-style-name="_19968__33324__32_2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_19968__33324__32_2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000000" style:vertical-align="middle" style:repeat-content="false"/>
      <style:paragraph-properties fo:text-align="center"/>
    </style:style>
    <style:style style:name="ce43" style:family="table-cell" style:parent-style-name="_19968__33324__32_2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2pt solid #000000" fo:border-bottom="thin solid #000000" fo:border-left="none" fo:border-right="none" style:vertical-align="middle" style:repeat-content="false"/>
      <style:paragraph-properties fo:text-align="center"/>
    </style:style>
    <style:style style:name="ce4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style:repeat-content="false"/>
      <style:paragraph-properties fo:text-align="center"/>
    </style:style>
    <style:style style:name="ce46" style:family="table-cell" style:parent-style-name="_19968__33324__32_2" style:data-style-name="N0">
      <style:table-cell-properties fo:border-top="2pt solid #000000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7" style:family="table-cell" style:parent-style-name="_19968__33324__32_2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1.5358333333333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3.7465cm"/>
    </style:style>
    <style:style style:name="co4" style:family="table-column">
      <style:table-column-properties fo:break-before="auto" style:column-width="3.556cm"/>
    </style:style>
    <style:style style:name="co5" style:family="table-column">
      <style:table-column-properties fo:break-before="auto" style:column-width="3.95816666666667cm"/>
    </style:style>
    <style:style style:name="co6" style:family="table-column">
      <style:table-column-properties fo:break-before="auto" style:column-width="3.51366666666667cm"/>
    </style:style>
    <style:style style:name="co7" style:family="table-column">
      <style:table-column-properties fo:break-before="auto" style:column-width="3.72533333333333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9.95pt" style:use-optimal-row-height="false" fo:break-before="auto"/>
    </style:style>
    <style:style style:name="ro4" style:family="table-row">
      <style:table-row-properties style:row-height="25.05pt" style:use-optimal-row-height="false" fo:break-before="auto"/>
    </style:style>
    <style:style style:name="ro5" style:family="table-row">
      <style:table-row-properties style:row-height="40.2pt" style:use-optimal-row-height="false" fo:break-before="auto"/>
    </style:style>
    <style:style style:name="ro6" style:family="table-row">
      <style:table-row-properties style:row-height="22.0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6.2pt" style:use-optimal-row-height="true" fo:break-before="auto"/>
    </style:style>
    <style:style style:name="ta1" style:family="table" style:master-page-name="mp1">
      <style:table-properties table:display="true" table:tab-color="#83E28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default-cell-style-name="ce2"/>
        <table:table-column table:style-name="co5" table:default-cell-style-name="ce2"/>
        <table:table-column table:style-name="co2" table:default-cell-style-name="ce2"/>
        <table:table-column table:style-name="co6" table:default-cell-style-name="ce2"/>
        <table:table-column table:style-name="co7" table:default-cell-style-name="ce2"/>
        <table:table-column table:style-name="co6" table:default-cell-style-name="ce2"/>
        <table:table-column table:style-name="co8" table:number-columns-repeated="16374" table:default-cell-style-name="ce2"/>
        <table:table-row table:style-name="ro1" table:visibility="collapse">
          <table:table-cell office:value-type="string" table:style-name="ce1">
            <text:p>公 開 類</text:p>
          </table:table-cell>
          <table:table-cell table:number-columns-repeated="7" table:style-name="ce2"/>
          <table:table-cell office:value-type="string" table:style-name="ce1">
            <text:p>編製機關</text:p>
          </table:table-cell>
          <table:table-cell office:value-type="string" table:style-name="ce1">
            <text:p>審 計 部</text:p>
          </table:table-cell>
          <table:table-cell table:number-columns-repeated="16374"/>
        </table:table-row>
        <table:table-row table:style-name="ro1" table:visibility="collapse">
          <table:table-cell office:value-type="string" table:style-name="ce3">
            <text:p>年 <text:s text:c="3"/>報</text:p>
          </table:table-cell>
          <table:table-cell office:value-type="string" table:style-name="ce2">
            <text:p>次年10月底前填報</text:p>
          </table:table-cell>
          <table:table-cell table:number-columns-repeated="3" table:style-name="ce2"/>
          <table:table-cell table:style-name="ce4"/>
          <table:table-cell table:number-columns-repeated="2" table:style-name="ce2"/>
          <table:table-cell office:value-type="string" table:style-name="ce3">
            <text:p>表 <text:s text:c="3"/>號</text:p>
          </table:table-cell>
          <table:table-cell office:value-type="string" table:style-name="ce5">
            <text:p>30520-03-01</text:p>
          </table:table-cell>
          <table:table-cell table:number-columns-repeated="16374"/>
        </table:table-row>
        <table:table-row table:style-name="ro2">
          <table:table-cell office:value-type="string" table:number-columns-spanned="10" table:number-rows-spanned="1" table:style-name="ce37">
            <text:p>Summary Table of Adjustments and Audited Final Accounts of Government-Owned Enterprises at All Government Levels</text:p>
          </table:table-cell>
          <table:covered-table-cell table:number-columns-repeated="9"/>
          <table:table-cell table:number-columns-repeated="16374"/>
        </table:table-row>
        <table:table-row table:style-name="ro3">
          <table:table-cell table:number-columns-repeated="4" table:style-name="ce2"/>
          <table:table-cell office:value-type="string" table:style-name="ce6">
            <text:p>FY2025</text:p>
          </table:table-cell>
          <table:table-cell table:style-name="ce7"/>
          <table:table-cell table:number-columns-repeated="2" table:style-name="ce2"/>
          <table:table-cell office:value-type="string" table:number-columns-spanned="2" table:number-rows-spanned="1" table:style-name="ce39">
            <text:p>Unit: dollars NT$</text:p>
          </table:table-cell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2" table:style-name="ce46">
            <text:p>Governments</text:p>
          </table:table-cell>
          <table:table-cell office:value-type="string" table:number-columns-spanned="3" table:number-rows-spanned="1" table:style-name="ce47">
            <text:p>Total Revenues</text:p>
          </table:table-cell>
          <table:covered-table-cell table:number-columns-repeated="2"/>
          <table:table-cell office:value-type="string" table:number-columns-spanned="3" table:number-rows-spanned="1" table:style-name="ce47">
            <text:p>Total Expenses</text:p>
          </table:table-cell>
          <table:covered-table-cell table:number-columns-repeated="2"/>
          <table:table-cell office:value-type="string" table:number-columns-spanned="3" table:number-rows-spanned="1" table:style-name="ce43">
            <text:p>Net Income ( Net Loss )</text:p>
          </table:table-cell>
          <table:covered-table-cell table:number-columns-repeated="2"/>
          <table:table-cell table:number-columns-repeated="16374" table:style-name="ce8"/>
        </table:table-row>
        <table:table-row table:style-name="ro5">
          <table:covered-table-cell/>
          <table:table-cell office:value-type="string" table:style-name="ce9">
            <text:p>Final Accounts</text:p>
          </table:table-cell>
          <table:table-cell office:value-type="string" table:style-name="ce10">
            <text:p>Addition</text:p>
            <text:p>(Deduction)</text:p>
          </table:table-cell>
          <table:table-cell office:value-type="string" table:style-name="ce9">
            <text:p>Audited Final Accounts</text:p>
          </table:table-cell>
          <table:table-cell office:value-type="string" table:style-name="ce9">
            <text:p>Final Accounts</text:p>
          </table:table-cell>
          <table:table-cell office:value-type="string" table:style-name="ce10">
            <text:p>Addition</text:p>
            <text:p>(Deduction)</text:p>
          </table:table-cell>
          <table:table-cell office:value-type="string" table:style-name="ce9">
            <text:p>Audited Final Accounts</text:p>
          </table:table-cell>
          <table:table-cell office:value-type="string" table:style-name="ce35">
            <text:p>Final Accounts</text:p>
          </table:table-cell>
          <table:table-cell office:value-type="string" table:style-name="ce10">
            <text:p>Addition</text:p>
            <text:p>(Deduction)</text:p>
          </table:table-cell>
          <table:table-cell office:value-type="string" table:style-name="ce36">
            <text:p>Audited Final Accounts</text:p>
          </table:table-cell>
          <table:table-cell table:number-columns-repeated="16374"/>
        </table:table-row>
        <table:table-row table:style-name="ro6">
          <table:table-cell office:value-type="string" table:style-name="ce11">
            <text:p>Total</text:p>
          </table:table-cell>
          <table:table-cell office:value-type="float" office:value="3980911857109" table:style-name="ce12">
            <text:p>3,980,911,857,109</text:p>
          </table:table-cell>
          <table:table-cell office:value-type="float" office:value="168644724" table:style-name="ce12">
            <text:p>168,644,724</text:p>
          </table:table-cell>
          <table:table-cell office:value-type="float" office:value="3981080501833" table:style-name="ce12">
            <text:p>3,981,080,501,833</text:p>
          </table:table-cell>
          <table:table-cell office:value-type="float" office:value="3597555629749" table:style-name="ce12">
            <text:p>3,597,555,629,749</text:p>
          </table:table-cell>
          <table:table-cell office:value-type="float" office:value="1544970732" table:style-name="ce12">
            <text:p>1,544,970,732</text:p>
          </table:table-cell>
          <table:table-cell office:value-type="float" office:value="3599100600481" table:style-name="ce12">
            <text:p>3,599,100,600,481</text:p>
          </table:table-cell>
          <table:table-cell office:value-type="float" office:value="383356227360" table:style-name="ce12">
            <text:p>383,356,227,360</text:p>
          </table:table-cell>
          <table:table-cell office:value-type="float" office:value="-1376326008" table:style-name="ce12">
            <text:p>-1,376,326,008</text:p>
          </table:table-cell>
          <table:table-cell office:value-type="float" office:value="381979901352" table:style-name="ce13">
            <text:p>381,979,901,352</text:p>
          </table:table-cell>
          <table:table-cell table:number-columns-repeated="16374" table:style-name="ce14"/>
        </table:table-row>
        <table:table-row table:style-name="ro6">
          <table:table-cell office:value-type="string" table:style-name="ce15">
            <text:p><text:s/>Central Government and Its Subsidiaries</text:p>
          </table:table-cell>
          <table:table-cell office:value-type="float" office:value="3923085405438" table:style-name="ce16">
            <text:p>3,923,085,405,438</text:p>
          </table:table-cell>
          <table:table-cell office:value-type="float" office:value="163144479" table:style-name="ce16">
            <text:p>163,144,479</text:p>
          </table:table-cell>
          <table:table-cell office:value-type="float" office:value="3923248549917" table:style-name="ce16">
            <text:p>3,923,248,549,917</text:p>
          </table:table-cell>
          <table:table-cell office:value-type="float" office:value="3543442762458" table:style-name="ce16">
            <text:p>3,543,442,762,458</text:p>
          </table:table-cell>
          <table:table-cell office:value-type="float" office:value="1544391693" table:style-name="ce16">
            <text:p>1,544,391,693</text:p>
          </table:table-cell>
          <table:table-cell office:value-type="float" office:value="3544987154151" table:style-name="ce16">
            <text:p>3,544,987,154,151</text:p>
          </table:table-cell>
          <table:table-cell office:value-type="float" office:value="379642642980" table:style-name="ce16">
            <text:p>379,642,642,980</text:p>
          </table:table-cell>
          <table:table-cell office:value-type="float" office:value="-1381247214" table:style-name="ce16">
            <text:p>-1,381,247,214</text:p>
          </table:table-cell>
          <table:table-cell office:value-type="float" office:value="378261395766" table:style-name="ce17">
            <text:p>378,261,395,766</text:p>
          </table:table-cell>
          <table:table-cell table:number-columns-repeated="16374"/>
        </table:table-row>
        <table:table-row table:style-name="ro6" table:visibility="collapse">
          <table:table-cell office:value-type="string" table:style-name="ce18">
            <text:p>All agencies of municipalities</text:p>
          </table:table-cell>
          <table:table-cell office:value-type="float" office:value="38163485191" table:style-name="ce19">
            <text:p>38,163,485,191</text:p>
          </table:table-cell>
          <table:table-cell office:value-type="float" office:value="7082219" table:style-name="ce19">
            <text:p>7,082,219</text:p>
          </table:table-cell>
          <table:table-cell office:value-type="float" office:value="38170567410" table:style-name="ce19">
            <text:p>38,170,567,410</text:p>
          </table:table-cell>
          <table:table-cell office:value-type="float" office:value="35135955191" table:style-name="ce19">
            <text:p>35,135,955,191</text:p>
          </table:table-cell>
          <table:table-cell office:value-type="float" office:value="519211" table:style-name="ce19">
            <text:p>519,211</text:p>
          </table:table-cell>
          <table:table-cell office:value-type="float" office:value="35136474402" table:style-name="ce19">
            <text:p>35,136,474,402</text:p>
          </table:table-cell>
          <table:table-cell office:value-type="float" office:value="3027530000" table:style-name="ce19">
            <text:p>3,027,530,000</text:p>
          </table:table-cell>
          <table:table-cell office:value-type="float" office:value="6563008" table:style-name="ce19">
            <text:p>6,563,008</text:p>
          </table:table-cell>
          <table:table-cell office:value-type="float" office:value="3034093008" table:style-name="ce20">
            <text:p>3,034,093,008</text:p>
          </table:table-cell>
          <table:table-cell table:number-columns-repeated="16374" table:style-name="ce14"/>
        </table:table-row>
        <table:table-row table:style-name="ro6">
          <table:table-cell office:value-type="string" table:style-name="ce15">
            <text:p><text:s/>Taipei City Government and Its Subsidiaries</text:p>
          </table:table-cell>
          <table:table-cell office:value-type="float" office:value="31761115417" table:style-name="ce16">
            <text:p>31,761,115,417</text:p>
          </table:table-cell>
          <table:table-cell office:value-type="float" office:value="6725904" table:style-name="ce16">
            <text:p>6,725,904</text:p>
          </table:table-cell>
          <table:table-cell office:value-type="float" office:value="31767841321" table:style-name="ce16">
            <text:p>31,767,841,321</text:p>
          </table:table-cell>
          <table:table-cell office:value-type="float" office:value="29199372429" table:style-name="ce16">
            <text:p>29,199,372,429</text:p>
          </table:table-cell>
          <table:table-cell office:value-type="float" office:value="519211" table:style-name="ce16">
            <text:p>519,211</text:p>
          </table:table-cell>
          <table:table-cell office:value-type="float" office:value="29199891640" table:style-name="ce16">
            <text:p>29,199,891,640</text:p>
          </table:table-cell>
          <table:table-cell office:value-type="float" office:value="2561742988" table:style-name="ce16">
            <text:p>2,561,742,988</text:p>
          </table:table-cell>
          <table:table-cell office:value-type="float" office:value="6206693" table:style-name="ce16">
            <text:p>6,206,693</text:p>
          </table:table-cell>
          <table:table-cell office:value-type="float" office:value="2567949681" table:style-name="ce17">
            <text:p>2,567,949,681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New Taipei City Government and Its Subsidiaries</text:p>
          </table:table-cell>
          <table:table-cell office:value-type="float" office:value="1880373178" table:style-name="ce16">
            <text:p>1,880,373,178</text:p>
          </table:table-cell>
          <table:table-cell office:value-type="float" office:value="0" table:style-name="ce16">
            <text:p>－</text:p>
          </table:table-cell>
          <table:table-cell office:value-type="float" office:value="1880373178" table:style-name="ce16">
            <text:p>1,880,373,178</text:p>
          </table:table-cell>
          <table:table-cell office:value-type="float" office:value="1624063460" table:style-name="ce16">
            <text:p>1,624,063,460</text:p>
          </table:table-cell>
          <table:table-cell office:value-type="float" office:value="0" table:style-name="ce16">
            <text:p>－</text:p>
          </table:table-cell>
          <table:table-cell office:value-type="float" office:value="1624063460" table:style-name="ce16">
            <text:p>1,624,063,460</text:p>
          </table:table-cell>
          <table:table-cell office:value-type="float" office:value="256309718" table:style-name="ce16">
            <text:p>256,309,718</text:p>
          </table:table-cell>
          <table:table-cell office:value-type="float" office:value="0" table:style-name="ce16">
            <text:p>－</text:p>
          </table:table-cell>
          <table:table-cell office:value-type="float" office:value="256309718" table:style-name="ce17">
            <text:p>256,309,718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Taoyuan City Government and Its Subsidiaries</text:p>
          </table:table-cell>
          <table:table-cell office:value-type="float" office:value="3448412207" table:style-name="ce16">
            <text:p>3,448,412,207</text:p>
          </table:table-cell>
          <table:table-cell office:value-type="float" office:value="0" table:style-name="ce16">
            <text:p>－</text:p>
          </table:table-cell>
          <table:table-cell office:value-type="float" office:value="3448412207" table:style-name="ce16">
            <text:p>3,448,412,207</text:p>
          </table:table-cell>
          <table:table-cell office:value-type="float" office:value="2777726898" table:style-name="ce16">
            <text:p>2,777,726,898</text:p>
          </table:table-cell>
          <table:table-cell office:value-type="float" office:value="0" table:style-name="ce16">
            <text:p>－</text:p>
          </table:table-cell>
          <table:table-cell office:value-type="float" office:value="2777726898" table:style-name="ce16">
            <text:p>2,777,726,898</text:p>
          </table:table-cell>
          <table:table-cell office:value-type="float" office:value="670685309" table:style-name="ce16">
            <text:p>670,685,309</text:p>
          </table:table-cell>
          <table:table-cell office:value-type="float" office:value="0" table:style-name="ce16">
            <text:p>－</text:p>
          </table:table-cell>
          <table:table-cell office:value-type="float" office:value="670685309" table:style-name="ce17">
            <text:p>670,685,309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Taichung City Government and Its Subsidiaries</text:p>
          </table:table-cell>
          <table:table-cell office:value-type="float" office:value="605998406" table:style-name="ce16">
            <text:p>605,998,406</text:p>
          </table:table-cell>
          <table:table-cell office:value-type="float" office:value="0" table:style-name="ce16">
            <text:p>－</text:p>
          </table:table-cell>
          <table:table-cell office:value-type="float" office:value="605998406" table:style-name="ce16">
            <text:p>605,998,406</text:p>
          </table:table-cell>
          <table:table-cell office:value-type="float" office:value="1043095748" table:style-name="ce16">
            <text:p>1,043,095,748</text:p>
          </table:table-cell>
          <table:table-cell office:value-type="float" office:value="0" table:style-name="ce16">
            <text:p>－</text:p>
          </table:table-cell>
          <table:table-cell office:value-type="float" office:value="1043095748" table:style-name="ce16">
            <text:p>1,043,095,748</text:p>
          </table:table-cell>
          <table:table-cell office:value-type="float" office:value="-437097342" table:style-name="ce16">
            <text:p>-437,097,342</text:p>
          </table:table-cell>
          <table:table-cell office:value-type="float" office:value="0" table:style-name="ce16">
            <text:p>－</text:p>
          </table:table-cell>
          <table:table-cell office:value-type="float" office:value="-437097342" table:style-name="ce17">
            <text:p>-437,097,342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Tainan City Government and Its Subsidiaries</text:p>
          </table:table-cell>
          <table:table-cell office:value-type="float" office:value="263748581" table:style-name="ce16">
            <text:p>263,748,581</text:p>
          </table:table-cell>
          <table:table-cell office:value-type="float" office:value="0" table:style-name="ce16">
            <text:p>－</text:p>
          </table:table-cell>
          <table:table-cell office:value-type="float" office:value="263748581" table:style-name="ce16">
            <text:p>263,748,581</text:p>
          </table:table-cell>
          <table:table-cell office:value-type="float" office:value="240408885" table:style-name="ce16">
            <text:p>240,408,885</text:p>
          </table:table-cell>
          <table:table-cell office:value-type="float" office:value="0" table:style-name="ce16">
            <text:p>－</text:p>
          </table:table-cell>
          <table:table-cell office:value-type="float" office:value="240408885" table:style-name="ce16">
            <text:p>240,408,885</text:p>
          </table:table-cell>
          <table:table-cell office:value-type="float" office:value="23339696" table:style-name="ce16">
            <text:p>23,339,696</text:p>
          </table:table-cell>
          <table:table-cell office:value-type="float" office:value="0" table:style-name="ce16">
            <text:p>－</text:p>
          </table:table-cell>
          <table:table-cell office:value-type="float" office:value="23339696" table:style-name="ce17">
            <text:p>23,339,696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Kaohsiung City Government and Its Subsidiaries</text:p>
          </table:table-cell>
          <table:table-cell office:value-type="float" office:value="203837402" table:style-name="ce16">
            <text:p>203,837,402</text:p>
          </table:table-cell>
          <table:table-cell office:value-type="float" office:value="356315" table:style-name="ce16">
            <text:p>356,315</text:p>
          </table:table-cell>
          <table:table-cell office:value-type="float" office:value="204193717" table:style-name="ce16">
            <text:p>204,193,717</text:p>
          </table:table-cell>
          <table:table-cell office:value-type="float" office:value="251287771" table:style-name="ce16">
            <text:p>251,287,771</text:p>
          </table:table-cell>
          <table:table-cell office:value-type="float" office:value="0" table:style-name="ce16">
            <text:p>－</text:p>
          </table:table-cell>
          <table:table-cell office:value-type="float" office:value="251287771" table:style-name="ce16">
            <text:p>251,287,771</text:p>
          </table:table-cell>
          <table:table-cell office:value-type="float" office:value="-47450369" table:style-name="ce16">
            <text:p>-47,450,369</text:p>
          </table:table-cell>
          <table:table-cell office:value-type="float" office:value="356315" table:style-name="ce16">
            <text:p>356,315</text:p>
          </table:table-cell>
          <table:table-cell office:value-type="float" office:value="-47094054" table:style-name="ce17">
            <text:p>-47,094,054</text:p>
          </table:table-cell>
          <table:table-cell table:number-columns-repeated="16374"/>
        </table:table-row>
        <table:table-row table:style-name="ro6" table:visibility="collapse">
          <table:table-cell office:value-type="string" table:style-name="ce18">
            <text:p>Taiwan Province</text:p>
          </table:table-cell>
          <table:table-cell office:value-type="float" office:value="4547911667" table:style-name="ce19">
            <text:p>4,547,911,667</text:p>
          </table:table-cell>
          <table:table-cell office:value-type="float" office:value="-1581974" table:style-name="ce19">
            <text:p>-1,581,974</text:p>
          </table:table-cell>
          <table:table-cell office:value-type="float" office:value="4546329693" table:style-name="ce19">
            <text:p>4,546,329,693</text:p>
          </table:table-cell>
          <table:table-cell office:value-type="float" office:value="4242682049" table:style-name="ce19">
            <text:p>4,242,682,049</text:p>
          </table:table-cell>
          <table:table-cell office:value-type="float" office:value="0" table:style-name="ce19">
            <text:p>－</text:p>
          </table:table-cell>
          <table:table-cell office:value-type="float" office:value="4242682049" table:style-name="ce19">
            <text:p>4,242,682,049</text:p>
          </table:table-cell>
          <table:table-cell office:value-type="float" office:value="305229618" table:style-name="ce19">
            <text:p>305,229,618</text:p>
          </table:table-cell>
          <table:table-cell office:value-type="float" office:value="-1581974" table:style-name="ce19">
            <text:p>-1,581,974</text:p>
          </table:table-cell>
          <table:table-cell office:value-type="float" office:value="303647644" table:style-name="ce20">
            <text:p>303,647,644</text:p>
          </table:table-cell>
          <table:table-cell table:number-columns-repeated="16374" table:style-name="ce14"/>
        </table:table-row>
        <table:table-row table:style-name="ro6">
          <table:table-cell office:value-type="string" table:style-name="ce15">
            <text:p><text:s/>Keelung City Government and Its Subsidiaries<text:s/></text:p>
          </table:table-cell>
          <table:table-cell office:value-type="float" office:value="506133889" table:style-name="ce16">
            <text:p>506,133,889</text:p>
          </table:table-cell>
          <table:table-cell office:value-type="float" office:value="0" table:style-name="ce16">
            <text:p>－</text:p>
          </table:table-cell>
          <table:table-cell office:value-type="float" office:value="506133889" table:style-name="ce16">
            <text:p>506,133,889</text:p>
          </table:table-cell>
          <table:table-cell office:value-type="float" office:value="529181880" table:style-name="ce16">
            <text:p>529,181,880</text:p>
          </table:table-cell>
          <table:table-cell office:value-type="float" office:value="0" table:style-name="ce16">
            <text:p>－</text:p>
          </table:table-cell>
          <table:table-cell office:value-type="float" office:value="529181880" table:style-name="ce16">
            <text:p>529,181,880</text:p>
          </table:table-cell>
          <table:table-cell office:value-type="float" office:value="-23047991" table:style-name="ce16">
            <text:p>-23,047,991</text:p>
          </table:table-cell>
          <table:table-cell office:value-type="float" office:value="0" table:style-name="ce16">
            <text:p>－</text:p>
          </table:table-cell>
          <table:table-cell office:value-type="float" office:value="-23047991" table:style-name="ce17">
            <text:p>-23,047,991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Yilan County Government and Its Subsidiaries<text:s/></text:p>
          </table:table-cell>
          <table:table-cell office:value-type="float" office:value="55034092" table:style-name="ce16">
            <text:p>55,034,092</text:p>
          </table:table-cell>
          <table:table-cell office:value-type="float" office:value="0" table:style-name="ce16">
            <text:p>－</text:p>
          </table:table-cell>
          <table:table-cell office:value-type="float" office:value="55034092" table:style-name="ce16">
            <text:p>55,034,092</text:p>
          </table:table-cell>
          <table:table-cell office:value-type="float" office:value="54956765" table:style-name="ce16">
            <text:p>54,956,765</text:p>
          </table:table-cell>
          <table:table-cell office:value-type="float" office:value="0" table:style-name="ce16">
            <text:p>－</text:p>
          </table:table-cell>
          <table:table-cell office:value-type="float" office:value="54956765" table:style-name="ce16">
            <text:p>54,956,765</text:p>
          </table:table-cell>
          <table:table-cell office:value-type="float" office:value="77327" table:style-name="ce16">
            <text:p>77,327</text:p>
          </table:table-cell>
          <table:table-cell office:value-type="float" office:value="0" table:style-name="ce16">
            <text:p>－</text:p>
          </table:table-cell>
          <table:table-cell office:value-type="float" office:value="77327" table:style-name="ce17">
            <text:p>77,327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Hsinchu County Government and Its Subsidiaries<text:s/></text:p>
          </table:table-cell>
          <table:table-cell office:value-type="float" office:value="2473757151" table:style-name="ce16">
            <text:p>2,473,757,151</text:p>
          </table:table-cell>
          <table:table-cell office:value-type="float" office:value="0" table:style-name="ce16">
            <text:p>－</text:p>
          </table:table-cell>
          <table:table-cell office:value-type="float" office:value="2473757151" table:style-name="ce16">
            <text:p>2,473,757,151</text:p>
          </table:table-cell>
          <table:table-cell office:value-type="float" office:value="2225595772" table:style-name="ce16">
            <text:p>2,225,595,772</text:p>
          </table:table-cell>
          <table:table-cell office:value-type="float" office:value="0" table:style-name="ce16">
            <text:p>－</text:p>
          </table:table-cell>
          <table:table-cell office:value-type="float" office:value="2225595772" table:style-name="ce16">
            <text:p>2,225,595,772</text:p>
          </table:table-cell>
          <table:table-cell office:value-type="float" office:value="248161379" table:style-name="ce16">
            <text:p>248,161,379</text:p>
          </table:table-cell>
          <table:table-cell office:value-type="float" office:value="0" table:style-name="ce16">
            <text:p>－</text:p>
          </table:table-cell>
          <table:table-cell office:value-type="float" office:value="248161379" table:style-name="ce17">
            <text:p>248,161,379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Hsinchu City Government and Its Subsidiaries<text:s text:c="2"/></text:p>
          </table:table-cell>
          <table:table-cell office:value-type="float" office:value="56967603" table:style-name="ce16">
            <text:p>56,967,603</text:p>
          </table:table-cell>
          <table:table-cell office:value-type="float" office:value="0" table:style-name="ce16">
            <text:p>－</text:p>
          </table:table-cell>
          <table:table-cell office:value-type="float" office:value="56967603" table:style-name="ce16">
            <text:p>56,967,603</text:p>
          </table:table-cell>
          <table:table-cell office:value-type="float" office:value="55777360" table:style-name="ce16">
            <text:p>55,777,360</text:p>
          </table:table-cell>
          <table:table-cell office:value-type="float" office:value="0" table:style-name="ce16">
            <text:p>－</text:p>
          </table:table-cell>
          <table:table-cell office:value-type="float" office:value="55777360" table:style-name="ce16">
            <text:p>55,777,360</text:p>
          </table:table-cell>
          <table:table-cell office:value-type="float" office:value="1190243" table:style-name="ce16">
            <text:p>1,190,243</text:p>
          </table:table-cell>
          <table:table-cell office:value-type="float" office:value="0" table:style-name="ce16">
            <text:p>－</text:p>
          </table:table-cell>
          <table:table-cell office:value-type="float" office:value="1190243" table:style-name="ce17">
            <text:p>1,190,243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Miaoli County Government and Its Subsidiaries<text:s/></text:p>
          </table:table-cell>
          <table:table-cell office:value-type="float" office:value="60638226" table:style-name="ce16">
            <text:p>60,638,226</text:p>
          </table:table-cell>
          <table:table-cell office:value-type="float" office:value="0" table:style-name="ce16">
            <text:p>－</text:p>
          </table:table-cell>
          <table:table-cell office:value-type="float" office:value="60638226" table:style-name="ce16">
            <text:p>60,638,226</text:p>
          </table:table-cell>
          <table:table-cell office:value-type="float" office:value="57334408" table:style-name="ce16">
            <text:p>57,334,408</text:p>
          </table:table-cell>
          <table:table-cell office:value-type="float" office:value="0" table:style-name="ce16">
            <text:p>－</text:p>
          </table:table-cell>
          <table:table-cell office:value-type="float" office:value="57334408" table:style-name="ce16">
            <text:p>57,334,408</text:p>
          </table:table-cell>
          <table:table-cell office:value-type="float" office:value="3303818" table:style-name="ce16">
            <text:p>3,303,818</text:p>
          </table:table-cell>
          <table:table-cell office:value-type="float" office:value="0" table:style-name="ce16">
            <text:p>－</text:p>
          </table:table-cell>
          <table:table-cell office:value-type="float" office:value="3303818" table:style-name="ce17">
            <text:p>3,303,818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Changhua County Government and Its Subsidiaries<text:s/></text:p>
          </table:table-cell>
          <table:table-cell office:value-type="float" office:value="199589143" table:style-name="ce16">
            <text:p>199,589,143</text:p>
          </table:table-cell>
          <table:table-cell office:value-type="float" office:value="0" table:style-name="ce16">
            <text:p>－</text:p>
          </table:table-cell>
          <table:table-cell office:value-type="float" office:value="199589143" table:style-name="ce16">
            <text:p>199,589,143</text:p>
          </table:table-cell>
          <table:table-cell office:value-type="float" office:value="155063391" table:style-name="ce16">
            <text:p>155,063,391</text:p>
          </table:table-cell>
          <table:table-cell office:value-type="float" office:value="0" table:style-name="ce16">
            <text:p>－</text:p>
          </table:table-cell>
          <table:table-cell office:value-type="float" office:value="155063391" table:style-name="ce16">
            <text:p>155,063,391</text:p>
          </table:table-cell>
          <table:table-cell office:value-type="float" office:value="44525752" table:style-name="ce16">
            <text:p>44,525,752</text:p>
          </table:table-cell>
          <table:table-cell office:value-type="float" office:value="0" table:style-name="ce16">
            <text:p>－</text:p>
          </table:table-cell>
          <table:table-cell office:value-type="float" office:value="44525752" table:style-name="ce17">
            <text:p>44,525,752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Nantou County Government and Its Subsidiaries<text:s/></text:p>
          </table:table-cell>
          <table:table-cell office:value-type="float" office:value="200918031" table:style-name="ce16">
            <text:p>200,918,031</text:p>
          </table:table-cell>
          <table:table-cell office:value-type="float" office:value="0" table:style-name="ce16">
            <text:p>－</text:p>
          </table:table-cell>
          <table:table-cell office:value-type="float" office:value="200918031" table:style-name="ce16">
            <text:p>200,918,031</text:p>
          </table:table-cell>
          <table:table-cell office:value-type="float" office:value="185394582" table:style-name="ce16">
            <text:p>185,394,582</text:p>
          </table:table-cell>
          <table:table-cell office:value-type="float" office:value="0" table:style-name="ce16">
            <text:p>－</text:p>
          </table:table-cell>
          <table:table-cell office:value-type="float" office:value="185394582" table:style-name="ce16">
            <text:p>185,394,582</text:p>
          </table:table-cell>
          <table:table-cell office:value-type="float" office:value="15523449" table:style-name="ce16">
            <text:p>15,523,449</text:p>
          </table:table-cell>
          <table:table-cell office:value-type="float" office:value="0" table:style-name="ce16">
            <text:p>－</text:p>
          </table:table-cell>
          <table:table-cell office:value-type="float" office:value="15523449" table:style-name="ce17">
            <text:p>15,523,449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Yunlin County Government and Its Subsidiaries<text:s/></text:p>
          </table:table-cell>
          <table:table-cell office:value-type="float" office:value="280709219" table:style-name="ce16">
            <text:p>280,709,219</text:p>
          </table:table-cell>
          <table:table-cell office:value-type="float" office:value="0" table:style-name="ce16">
            <text:p>－</text:p>
          </table:table-cell>
          <table:table-cell office:value-type="float" office:value="280709219" table:style-name="ce16">
            <text:p>280,709,219</text:p>
          </table:table-cell>
          <table:table-cell office:value-type="float" office:value="244856444" table:style-name="ce16">
            <text:p>244,856,444</text:p>
          </table:table-cell>
          <table:table-cell office:value-type="float" office:value="0" table:style-name="ce16">
            <text:p>－</text:p>
          </table:table-cell>
          <table:table-cell office:value-type="float" office:value="244856444" table:style-name="ce16">
            <text:p>244,856,444</text:p>
          </table:table-cell>
          <table:table-cell office:value-type="float" office:value="35852775" table:style-name="ce16">
            <text:p>35,852,775</text:p>
          </table:table-cell>
          <table:table-cell office:value-type="float" office:value="0" table:style-name="ce16">
            <text:p>－</text:p>
          </table:table-cell>
          <table:table-cell office:value-type="float" office:value="35852775" table:style-name="ce17">
            <text:p>35,852,775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Chiayi County Government and Its Subsidiaries<text:s/></text:p>
          </table:table-cell>
          <table:table-cell office:value-type="float" office:value="243423695" table:style-name="ce16">
            <text:p>243,423,695</text:p>
          </table:table-cell>
          <table:table-cell office:value-type="float" office:value="0" table:style-name="ce16">
            <text:p>－</text:p>
          </table:table-cell>
          <table:table-cell office:value-type="float" office:value="243423695" table:style-name="ce16">
            <text:p>243,423,695</text:p>
          </table:table-cell>
          <table:table-cell office:value-type="float" office:value="212091292" table:style-name="ce16">
            <text:p>212,091,292</text:p>
          </table:table-cell>
          <table:table-cell office:value-type="float" office:value="0" table:style-name="ce16">
            <text:p>－</text:p>
          </table:table-cell>
          <table:table-cell office:value-type="float" office:value="212091292" table:style-name="ce16">
            <text:p>212,091,292</text:p>
          </table:table-cell>
          <table:table-cell office:value-type="float" office:value="31332403" table:style-name="ce16">
            <text:p>31,332,403</text:p>
          </table:table-cell>
          <table:table-cell office:value-type="float" office:value="0" table:style-name="ce16">
            <text:p>－</text:p>
          </table:table-cell>
          <table:table-cell office:value-type="float" office:value="31332403" table:style-name="ce17">
            <text:p>31,332,403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Chiayi City Government and Its Subsidiaries<text:s/></text:p>
          </table:table-cell>
          <table:table-cell office:value-type="float" office:value="100606677" table:style-name="ce16">
            <text:p>100,606,677</text:p>
          </table:table-cell>
          <table:table-cell office:value-type="float" office:value="0" table:style-name="ce16">
            <text:p>－</text:p>
          </table:table-cell>
          <table:table-cell office:value-type="float" office:value="100606677" table:style-name="ce16">
            <text:p>100,606,677</text:p>
          </table:table-cell>
          <table:table-cell office:value-type="float" office:value="93092400" table:style-name="ce16">
            <text:p>93,092,400</text:p>
          </table:table-cell>
          <table:table-cell office:value-type="float" office:value="0" table:style-name="ce16">
            <text:p>－</text:p>
          </table:table-cell>
          <table:table-cell office:value-type="float" office:value="93092400" table:style-name="ce16">
            <text:p>93,092,400</text:p>
          </table:table-cell>
          <table:table-cell office:value-type="float" office:value="7514277" table:style-name="ce16">
            <text:p>7,514,277</text:p>
          </table:table-cell>
          <table:table-cell office:value-type="float" office:value="0" table:style-name="ce16">
            <text:p>－</text:p>
          </table:table-cell>
          <table:table-cell office:value-type="float" office:value="7514277" table:style-name="ce17">
            <text:p>7,514,277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Pingtung County Government and Its Subsidiaries<text:s/>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6">
            <text:p>－</text:p>
          </table:table-cell>
          <table:table-cell office:value-type="float" office:value="0" table:style-name="ce17">
            <text:p>－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Hualien County Government and Its Subsidiaries<text:s/></text:p>
          </table:table-cell>
          <table:table-cell office:value-type="float" office:value="55647955" table:style-name="ce16">
            <text:p>55,647,955</text:p>
          </table:table-cell>
          <table:table-cell office:value-type="float" office:value="0" table:style-name="ce16">
            <text:p>－</text:p>
          </table:table-cell>
          <table:table-cell office:value-type="float" office:value="55647955" table:style-name="ce16">
            <text:p>55,647,955</text:p>
          </table:table-cell>
          <table:table-cell office:value-type="float" office:value="55231741" table:style-name="ce16">
            <text:p>55,231,741</text:p>
          </table:table-cell>
          <table:table-cell office:value-type="float" office:value="0" table:style-name="ce16">
            <text:p>－</text:p>
          </table:table-cell>
          <table:table-cell office:value-type="float" office:value="55231741" table:style-name="ce16">
            <text:p>55,231,741</text:p>
          </table:table-cell>
          <table:table-cell office:value-type="float" office:value="416214" table:style-name="ce16">
            <text:p>416,214</text:p>
          </table:table-cell>
          <table:table-cell office:value-type="float" office:value="0" table:style-name="ce16">
            <text:p>－</text:p>
          </table:table-cell>
          <table:table-cell office:value-type="float" office:value="416214" table:style-name="ce17">
            <text:p>416,214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Taitung County Government and Its Subsidiaries<text:s/></text:p>
          </table:table-cell>
          <table:table-cell office:value-type="float" office:value="39122200" table:style-name="ce16">
            <text:p>39,122,200</text:p>
          </table:table-cell>
          <table:table-cell office:value-type="float" office:value="0" table:style-name="ce16">
            <text:p>－</text:p>
          </table:table-cell>
          <table:table-cell office:value-type="float" office:value="39122200" table:style-name="ce16">
            <text:p>39,122,200</text:p>
          </table:table-cell>
          <table:table-cell office:value-type="float" office:value="39843287" table:style-name="ce16">
            <text:p>39,843,287</text:p>
          </table:table-cell>
          <table:table-cell office:value-type="float" office:value="0" table:style-name="ce16">
            <text:p>－</text:p>
          </table:table-cell>
          <table:table-cell office:value-type="float" office:value="39843287" table:style-name="ce16">
            <text:p>39,843,287</text:p>
          </table:table-cell>
          <table:table-cell office:value-type="float" office:value="-721087" table:style-name="ce16">
            <text:p>-721,087</text:p>
          </table:table-cell>
          <table:table-cell office:value-type="float" office:value="0" table:style-name="ce16">
            <text:p>－</text:p>
          </table:table-cell>
          <table:table-cell office:value-type="float" office:value="-721087" table:style-name="ce17">
            <text:p>-721,087</text:p>
          </table:table-cell>
          <table:table-cell table:number-columns-repeated="16374"/>
        </table:table-row>
        <table:table-row table:style-name="ro6">
          <table:table-cell office:value-type="string" table:style-name="ce15">
            <text:p><text:s/>Penghu County Government and Its Subsidiaries</text:p>
          </table:table-cell>
          <table:table-cell office:value-type="float" office:value="275363786" table:style-name="ce16">
            <text:p>275,363,786</text:p>
          </table:table-cell>
          <table:table-cell office:value-type="float" office:value="-1581974" table:style-name="ce16">
            <text:p>-1,581,974</text:p>
          </table:table-cell>
          <table:table-cell office:value-type="float" office:value="273781812" table:style-name="ce16">
            <text:p>273,781,812</text:p>
          </table:table-cell>
          <table:table-cell office:value-type="float" office:value="334262727" table:style-name="ce16">
            <text:p>334,262,727</text:p>
          </table:table-cell>
          <table:table-cell office:value-type="float" office:value="0" table:style-name="ce16">
            <text:p>－</text:p>
          </table:table-cell>
          <table:table-cell office:value-type="float" office:value="334262727" table:style-name="ce16">
            <text:p>334,262,727</text:p>
          </table:table-cell>
          <table:table-cell office:value-type="float" office:value="-58898941" table:style-name="ce16">
            <text:p>-58,898,941</text:p>
          </table:table-cell>
          <table:table-cell office:value-type="float" office:value="-1581974" table:style-name="ce16">
            <text:p>-1,581,974</text:p>
          </table:table-cell>
          <table:table-cell office:value-type="float" office:value="-60480915" table:style-name="ce17">
            <text:p>-60,480,915</text:p>
          </table:table-cell>
          <table:table-cell table:number-columns-repeated="16374"/>
        </table:table-row>
        <table:table-row table:style-name="ro6" table:visibility="collapse">
          <table:table-cell office:value-type="string" table:style-name="ce21">
            <text:p>Fujian Province</text:p>
          </table:table-cell>
          <table:table-cell office:value-type="float" office:value="15115054813" table:style-name="ce19">
            <text:p>15,115,054,813</text:p>
          </table:table-cell>
          <table:table-cell office:value-type="float" office:value="0" table:style-name="ce19">
            <text:p>－</text:p>
          </table:table-cell>
          <table:table-cell office:value-type="float" office:value="15115054813" table:style-name="ce19">
            <text:p>15,115,054,813</text:p>
          </table:table-cell>
          <table:table-cell office:value-type="float" office:value="14734230051" table:style-name="ce19">
            <text:p>14,734,230,051</text:p>
          </table:table-cell>
          <table:table-cell office:value-type="float" office:value="59828" table:style-name="ce19">
            <text:p>59,828</text:p>
          </table:table-cell>
          <table:table-cell office:value-type="float" office:value="14734289879" table:style-name="ce19">
            <text:p>14,734,289,879</text:p>
          </table:table-cell>
          <table:table-cell office:value-type="float" office:value="380824762" table:style-name="ce19">
            <text:p>380,824,762</text:p>
          </table:table-cell>
          <table:table-cell office:value-type="float" office:value="-59828" table:style-name="ce19">
            <text:p>-59,828</text:p>
          </table:table-cell>
          <table:table-cell office:value-type="float" office:value="380764934" table:style-name="ce20">
            <text:p>380,764,934</text:p>
          </table:table-cell>
          <table:table-cell table:number-columns-repeated="16374" table:style-name="ce14"/>
        </table:table-row>
        <table:table-row table:style-name="ro6">
          <table:table-cell office:value-type="string" table:style-name="ce15">
            <text:p><text:s/>Kinmen County Government and Its Subsidiaries</text:p>
          </table:table-cell>
          <table:table-cell office:value-type="float" office:value="13351148962" table:style-name="ce16">
            <text:p>13,351,148,962</text:p>
          </table:table-cell>
          <table:table-cell office:value-type="float" office:value="0" table:style-name="ce16">
            <text:p>－</text:p>
          </table:table-cell>
          <table:table-cell office:value-type="float" office:value="13351148962" table:style-name="ce16">
            <text:p>13,351,148,962</text:p>
          </table:table-cell>
          <table:table-cell office:value-type="float" office:value="12983680906" table:style-name="ce16">
            <text:p>12,983,680,906</text:p>
          </table:table-cell>
          <table:table-cell office:value-type="float" office:value="0" table:style-name="ce16">
            <text:p>－</text:p>
          </table:table-cell>
          <table:table-cell office:value-type="float" office:value="12983680906" table:style-name="ce16">
            <text:p>12,983,680,906</text:p>
          </table:table-cell>
          <table:table-cell office:value-type="float" office:value="367468056" table:style-name="ce16">
            <text:p>367,468,056</text:p>
          </table:table-cell>
          <table:table-cell office:value-type="float" office:value="0" table:style-name="ce16">
            <text:p>－</text:p>
          </table:table-cell>
          <table:table-cell office:value-type="float" office:value="367468056" table:style-name="ce17">
            <text:p>367,468,056</text:p>
          </table:table-cell>
          <table:table-cell table:number-columns-repeated="16374"/>
        </table:table-row>
        <table:table-row table:style-name="ro6">
          <table:table-cell office:value-type="string" table:style-name="ce22">
            <text:p><text:s/>Lian-Jiang county Government and Its Subsidiaries</text:p>
          </table:table-cell>
          <table:table-cell office:value-type="float" office:value="1763905851" table:style-name="ce23">
            <text:p>1,763,905,851</text:p>
          </table:table-cell>
          <table:table-cell office:value-type="float" office:value="0" table:style-name="ce23">
            <text:p>－</text:p>
          </table:table-cell>
          <table:table-cell office:value-type="float" office:value="1763905851" table:style-name="ce23">
            <text:p>1,763,905,851</text:p>
          </table:table-cell>
          <table:table-cell office:value-type="float" office:value="1750549145" table:style-name="ce23">
            <text:p>1,750,549,145</text:p>
          </table:table-cell>
          <table:table-cell office:value-type="float" office:value="59828" table:style-name="ce23">
            <text:p>59,828</text:p>
          </table:table-cell>
          <table:table-cell office:value-type="float" office:value="1750608973" table:style-name="ce23">
            <text:p>1,750,608,973</text:p>
          </table:table-cell>
          <table:table-cell office:value-type="float" office:value="13356706" table:style-name="ce23">
            <text:p>13,356,706</text:p>
          </table:table-cell>
          <table:table-cell office:value-type="float" office:value="-59828" table:style-name="ce23">
            <text:p>-59,828</text:p>
          </table:table-cell>
          <table:table-cell office:value-type="float" office:value="13296878" table:style-name="ce24">
            <text:p>13,296,878</text:p>
          </table:table-cell>
          <table:table-cell table:number-columns-repeated="16374"/>
        </table:table-row>
        <table:table-row table:style-name="ro6">
          <table:table-cell table:style-name="ce25"/>
          <table:table-cell table:style-name="ce26"/>
          <table:table-cell table:style-name="ce27"/>
          <table:table-cell table:number-columns-repeated="2" table:style-name="ce28"/>
          <table:table-cell table:style-name="ce29"/>
          <table:table-cell table:style-name="ce30"/>
          <table:table-cell table:style-name="ce28"/>
          <table:table-cell table:style-name="ce27"/>
          <table:table-cell office:value-type="string" table:style-name="ce31">
            <text:p>Perpared on July 31, 2026</text:p>
          </table:table-cell>
          <table:table-cell table:number-columns-repeated="16374"/>
        </table:table-row>
        <table:table-row table:style-name="ro7">
          <table:table-cell office:value-type="string" table:style-name="ce32">
            <text:p>Data Sources: Annual Audit Reports of governments at all levels (including Final Accounts and Consolidated Tables of Subordinate Units.)</text:p>
          </table:table-cell>
          <table:table-cell table:number-columns-repeated="16383" table:style-name="ce2"/>
        </table:table-row>
        <table:table-row table:style-name="ro7">
          <table:table-cell office:value-type="string" table:style-name="ce32">
            <text:p>Note: Amounts in this table are presented in dollars and truncated all numbers after a decimal.</text:p>
          </table:table-cell>
          <table:table-cell table:style-name="ce33"/>
          <table:table-cell table:number-columns-repeated="16382" table:style-name="ce2"/>
        </table:table-row>
        <table:table-row table:style-name="ro7">
          <table:table-cell table:style-name="ce32"/>
          <table:table-cell table:style-name="ce33"/>
          <table:table-cell table:number-columns-repeated="16382" table:style-name="ce2"/>
        </table:table-row>
        <table:table-row table:style-name="ro7">
          <table:table-cell table:style-name="ce34"/>
          <table:table-cell table:number-columns-repeated="16383" table:style-name="ce2"/>
        </table:table-row>
        <table:table-row table:number-rows-repeated="2" table:style-name="ro7">
          <table:table-cell table:number-columns-repeated="16384" table:style-name="ce2"/>
        </table:table-row>
        <table:table-row table:number-rows-repeated="1048536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Arial" svg:font-family="Arial"/>
    <style:font-face style:name="Courier" svg:font-family="Courier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5P0">
      <number:number number:decimal-places="0" number:min-decimal-places="0" number:min-integer-digits="1" number:grouping="true"/>
    </number:number-style>
    <number:number-style style:name="N5">
      <number:text>-</number:text>
      <number:number number:decimal-places="0" number:min-decimal-places="0" number:min-integer-digits="1" number:grouping="true"/>
      <style:map style:condition="value()&gt;=0" style:apply-style-name="N5P0"/>
    </number:number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48P2">
      <number:text> </number:text>
      <number:fill-character> </number:fill-character>
      <number:text>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0" number:grouping="true"/>
    </number:number-style>
    <number:number-style style:name="N49P1">
      <number:text>-</number:text>
      <number:number number:decimal-places="0" number:min-decimal-places="0" number:min-integer-digits="0" number:grouping="true"/>
    </number:number-style>
    <number:text-style style:name="N49">
      <number:text>－</number:text>
      <style:map style:condition="value()&gt;0" style:apply-style-name="N49P0"/>
      <style:map style:condition="value()&lt;0" style:apply-style-name="N49P1"/>
    </number:text-style>
    <number:number-style style:name="N50">
      <number:text> </number:text>
      <number:number number:min-integer-digits="1"/>
    </number:number-style>
    <number:number-style style:name="N51">
      <number:number number:decimal-places="2" number:min-decimal-places="2" number:min-integer-digits="1" number:grouping="true"/>
      <number:text> </number:text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_19968__33324__2201" style:display-name="一般_2201" style:family="table-cell" style:data-style-name="N50">
      <style:table-cell-properties style:vertical-align="automatic" fo:background-color="transparent"/>
      <style:text-properties fo:color="#000000" style:font-name="Courier" style:font-name-asian="Courier" style:font-name-complex="Courier" style:font-family-generic="modern"/>
    </style:style>
    <style:style style:name="_19968__33324___20462__27491__25976__24180__22577_" style:display-name="一般_修正數年報" style:family="table-cell" style:data-style-name="N5">
      <style:table-cell-properties style:vertical-align="automatic" fo:background-color="transparent"/>
      <style:text-properties fo:color="#000000" style:font-name="Courier" style:font-name-asian="Courier" style:font-name-complex="Courier" style:font-family-generic="modern"/>
    </style:style>
    <style:style style:name="_21315__20998__20301__91_0_93__32_2" style:display-name="千分位[0] 2" style:family="table-cell" style:data-style-name="N48"/>
  </office:styles>
  <office:automatic-styles>
    <style:page-layout style:name="pm1">
      <style:page-layout-properties fo:margin-top="0.511811023622047in" fo:margin-bottom="0.118110236220472in" fo:margin-left="0.78740157480315in" fo:margin-right="0.78740157480315in" style:print-orientation="landscape" style:print-page-order="ttb" style:first-page-number="continue" style:scale-to="80%" style:table-centering="horizontal" style:print="objects charts drawings"/>
      <style:header-style>
        <style:header-footer-properties fo:min-height="0.669291338582677in" fo:margin-left="0in" fo:margin-right="0in" fo:margin-bottom="0in"/>
      </style:header-style>
      <style:footer-style>
        <style:header-footer-properties fo:min-height="0.07874015748031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魏連均</meta:initial-creator>
    <dc:creator>魏連均</dc:creator>
    <meta:creation-date>2026-08-24T07:10:57Z</meta:creation-date>
    <dc:date>2026-08-24T07:40:12Z</dc:date>
    <meta:print-date>2026-08-24T07:39:58Z</meta:print-date>
  </office:meta>
</office:document-meta>
</file>