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新細明體" svg:font-family="新細明體"/>
    <style:font-face style:name="Courier New" svg:font-family="&quot;Courier New&quot;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2201" style:data-style-name="N53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9" style:family="table-cell" style:parent-style-name="Excel_32_Built-in_32_Comma_32__91_0_93_" style:data-style-name="N48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Excel_32_Built-in_32_Comma_32__91_0_93_" style:data-style-name="N48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Excel_32_Built-in_32_Comma_32__91_0_93_" style:data-style-name="N4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" style:family="table-cell" style:parent-style-name="Excel_32_Built-in_32_Comma_32__91_0_93_" style:data-style-name="N4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Excel_32_Built-in_32_Comma_32__91_0_93_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Excel_32_Built-in_32_Comma_32__91_0_93_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_19968__33324__32_3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" style:family="table-cell" style:parent-style-name="_19968__33324__2201" style:data-style-name="N5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9" style:family="table-cell" style:parent-style-name="Excel_32_Built-in_32_Comma_32__91_0_93_" style:data-style-name="N48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Excel_32_Built-in_32_Comma_32__91_0_93_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Excel_32_Built-in_32_Comma_32__91_0_93_" style:data-style-name="N48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_19968__33324__2201" style:data-style-name="N53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2201" style:data-style-name="N53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5" style:family="table-cell" style:parent-style-name="_19968__33324__2201" style:data-style-name="N53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_19968__33324___20462__27491__25976__24180__22577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_20462__27491__25976__24180__22577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6.707cm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7.51416666666667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7.96395833333333cm"/>
    </style:style>
    <style:style style:name="co11" style:family="table-column">
      <style:table-column-properties fo:break-before="auto" style:column-width="3.492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7.4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2.1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38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作業基金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number-columns-repeated="2" table:default-cell-style-name="ce2"/>
        <table:table-column table:style-name="co7" table:default-cell-style-name="ce2"/>
        <table:table-column table:style-name="co5" table:default-cell-style-name="ce2"/>
        <table:table-column table:style-name="co8" table:number-columns-repeated="247" table:default-cell-style-name="ce2"/>
        <table:table-column table:style-name="co8" table:number-columns-repeated="76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10" table:number-rows-spanned="1" table:style-name="ce25">
            <text:p>Summary Table of Adjustments and Audited Final Accounts of Non-Profit Funds at All Government Levels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26">
            <text:p>Ⅰ<text:span text:style-name="T1">Operating Funds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2"/>
          <table:table-cell office:value-type="string" table:number-columns-spanned="7" table:number-rows-spanned="1" table:style-name="ce27">
            <text:p>FY2025</text:p>
          </table:table-cell>
          <table:covered-table-cell table:number-columns-repeated="6"/>
          <table:table-cell office:value-type="string" table:number-columns-spanned="2" table:number-rows-spanned="1" table:style-name="ce28">
            <text:p>Unit: dollars NT$</text:p>
          </table:table-cell>
          <table:covered-table-cell/>
          <table:table-cell table:number-columns-repeated="16374"/>
        </table:table-row>
        <table:table-row table:style-name="ro1">
          <table:table-cell office:value-type="string" table:number-columns-spanned="1" table:number-rows-spanned="2" table:style-name="ce42">
            <text:p>Governments</text:p>
          </table:table-cell>
          <table:table-cell office:value-type="string" table:number-columns-spanned="3" table:number-rows-spanned="1" table:style-name="ce30">
            <text:p>Total Revenues</text:p>
          </table:table-cell>
          <table:covered-table-cell table:number-columns-repeated="2"/>
          <table:table-cell office:value-type="string" table:number-columns-spanned="3" table:number-rows-spanned="1" table:style-name="ce30">
            <text:p>Total Expenses</text:p>
          </table:table-cell>
          <table:covered-table-cell table:number-columns-repeated="2"/>
          <table:table-cell office:value-type="string" table:number-columns-spanned="3" table:number-rows-spanned="1" table:style-name="ce31">
            <text:p><text:s/>Surplus (Deficit)</text:p>
          </table:table-cell>
          <table:covered-table-cell table:number-columns-repeated="2"/>
          <table:table-cell table:number-columns-repeated="16374" table:style-name="ce3"/>
        </table:table-row>
        <table:table-row table:style-name="ro4">
          <table:covered-table-cell/>
          <table:table-cell office:value-type="string" table:style-name="ce4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5">
            <text:p>Audited Final Accounts</text:p>
          </table:table-cell>
          <table:table-cell office:value-type="string" table:style-name="ce6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5">
            <text:p>Audited Final Accounts</text:p>
          </table:table-cell>
          <table:table-cell office:value-type="string" table:style-name="ce6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7">
            <text:p>Audited Final Accounts</text:p>
          </table:table-cell>
          <table:table-cell table:number-columns-repeated="16374"/>
        </table:table-row>
        <table:table-row table:style-name="ro5">
          <table:table-cell office:value-type="string" table:style-name="ce8">
            <text:p>Total</text:p>
          </table:table-cell>
          <table:table-cell office:value-type="float" office:value="3191689234590" table:style-name="ce9">
            <text:p>3,191,689,234,590</text:p>
          </table:table-cell>
          <table:table-cell office:value-type="float" office:value="140077974" table:style-name="ce10">
            <text:p>140,077,974</text:p>
          </table:table-cell>
          <table:table-cell office:value-type="float" office:value="3191829312564" table:style-name="ce10">
            <text:p>3,191,829,312,564</text:p>
          </table:table-cell>
          <table:table-cell office:value-type="float" office:value="3020185201538" table:style-name="ce10">
            <text:p>3,020,185,201,538</text:p>
          </table:table-cell>
          <table:table-cell office:value-type="float" office:value="170150783" table:style-name="ce10">
            <text:p>170,150,783</text:p>
          </table:table-cell>
          <table:table-cell office:value-type="float" office:value="3020355352321" table:style-name="ce10">
            <text:p>3,020,355,352,321</text:p>
          </table:table-cell>
          <table:table-cell office:value-type="float" office:value="171504033052" table:style-name="ce10">
            <text:p>171,504,033,052</text:p>
          </table:table-cell>
          <table:table-cell office:value-type="float" office:value="-30072809" table:style-name="ce10">
            <text:p>-30,072,809</text:p>
          </table:table-cell>
          <table:table-cell office:value-type="float" office:value="171473960243" table:style-name="ce11">
            <text:p>171,473,960,243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Central Government and Its Subsidiaries</text:p>
          </table:table-cell>
          <table:table-cell office:value-type="float" office:value="3034077002962" table:style-name="ce13">
            <text:p>3,034,077,002,962</text:p>
          </table:table-cell>
          <table:table-cell office:value-type="float" office:value="-27230301" table:style-name="ce14">
            <text:p>-27,230,301</text:p>
          </table:table-cell>
          <table:table-cell office:value-type="float" office:value="3034049772661" table:style-name="ce15">
            <text:p>3,034,049,772,661</text:p>
          </table:table-cell>
          <table:table-cell office:value-type="float" office:value="2912349252536" table:style-name="ce15">
            <text:p>2,912,349,252,536</text:p>
          </table:table-cell>
          <table:table-cell office:value-type="float" office:value="-26523750" table:style-name="ce14">
            <text:p>-26,523,750</text:p>
          </table:table-cell>
          <table:table-cell office:value-type="float" office:value="2912322728786" table:style-name="ce15">
            <text:p>2,912,322,728,786</text:p>
          </table:table-cell>
          <table:table-cell office:value-type="float" office:value="121727750426" table:style-name="ce15">
            <text:p>121,727,750,426</text:p>
          </table:table-cell>
          <table:table-cell office:value-type="float" office:value="-706551" table:style-name="ce14">
            <text:p>-706,551</text:p>
          </table:table-cell>
          <table:table-cell office:value-type="float" office:value="121727043875" table:style-name="ce16">
            <text:p>121,727,043,875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pei City Government and Its Subsidiaries</text:p>
          </table:table-cell>
          <table:table-cell office:value-type="float" office:value="34197034748" table:style-name="ce13">
            <text:p>34,197,034,748</text:p>
          </table:table-cell>
          <table:table-cell office:value-type="float" office:value="0" table:style-name="ce14">
            <text:p>－</text:p>
          </table:table-cell>
          <table:table-cell office:value-type="float" office:value="34197034748" table:style-name="ce15">
            <text:p>34,197,034,748</text:p>
          </table:table-cell>
          <table:table-cell office:value-type="float" office:value="32233947953" table:style-name="ce15">
            <text:p>32,233,947,953</text:p>
          </table:table-cell>
          <table:table-cell office:value-type="float" office:value="124810343" table:style-name="ce14">
            <text:p>124,810,343</text:p>
          </table:table-cell>
          <table:table-cell office:value-type="float" office:value="32358758296" table:style-name="ce15">
            <text:p>32,358,758,296</text:p>
          </table:table-cell>
          <table:table-cell office:value-type="float" office:value="1963086795" table:style-name="ce15">
            <text:p>1,963,086,795</text:p>
          </table:table-cell>
          <table:table-cell office:value-type="float" office:value="-124810343" table:style-name="ce14">
            <text:p>-124,810,343</text:p>
          </table:table-cell>
          <table:table-cell office:value-type="float" office:value="1838276452" table:style-name="ce16">
            <text:p>1,838,276,452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New Taipei City Government and Its Subsidiaries</text:p>
          </table:table-cell>
          <table:table-cell office:value-type="float" office:value="19054276553" table:style-name="ce13">
            <text:p>19,054,276,553</text:p>
          </table:table-cell>
          <table:table-cell office:value-type="float" office:value="0" table:style-name="ce14">
            <text:p>－</text:p>
          </table:table-cell>
          <table:table-cell office:value-type="float" office:value="19054276553" table:style-name="ce15">
            <text:p>19,054,276,553</text:p>
          </table:table-cell>
          <table:table-cell office:value-type="float" office:value="11919685114" table:style-name="ce15">
            <text:p>11,919,685,114</text:p>
          </table:table-cell>
          <table:table-cell office:value-type="float" office:value="0" table:style-name="ce14">
            <text:p>－</text:p>
          </table:table-cell>
          <table:table-cell office:value-type="float" office:value="11919685114" table:style-name="ce15">
            <text:p>11,919,685,114</text:p>
          </table:table-cell>
          <table:table-cell office:value-type="float" office:value="7134591439" table:style-name="ce15">
            <text:p>7,134,591,439</text:p>
          </table:table-cell>
          <table:table-cell office:value-type="float" office:value="0" table:style-name="ce14">
            <text:p>－</text:p>
          </table:table-cell>
          <table:table-cell office:value-type="float" office:value="7134591439" table:style-name="ce16">
            <text:p>7,134,591,439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oyuan City Government and Its Subsidiaries</text:p>
          </table:table-cell>
          <table:table-cell office:value-type="float" office:value="34865974049" table:style-name="ce13">
            <text:p>34,865,974,049</text:p>
          </table:table-cell>
          <table:table-cell office:value-type="float" office:value="0" table:style-name="ce14">
            <text:p>－</text:p>
          </table:table-cell>
          <table:table-cell office:value-type="float" office:value="34865974049" table:style-name="ce15">
            <text:p>34,865,974,049</text:p>
          </table:table-cell>
          <table:table-cell office:value-type="float" office:value="15819494650" table:style-name="ce15">
            <text:p>15,819,494,650</text:p>
          </table:table-cell>
          <table:table-cell office:value-type="float" office:value="0" table:style-name="ce14">
            <text:p>－</text:p>
          </table:table-cell>
          <table:table-cell office:value-type="float" office:value="15819494650" table:style-name="ce15">
            <text:p>15,819,494,650</text:p>
          </table:table-cell>
          <table:table-cell office:value-type="float" office:value="19046479399" table:style-name="ce15">
            <text:p>19,046,479,399</text:p>
          </table:table-cell>
          <table:table-cell office:value-type="float" office:value="0" table:style-name="ce14">
            <text:p>－</text:p>
          </table:table-cell>
          <table:table-cell office:value-type="float" office:value="19046479399" table:style-name="ce16">
            <text:p>19,046,479,399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chung City Government and Its Subsidiaries</text:p>
          </table:table-cell>
          <table:table-cell office:value-type="float" office:value="31602362121" table:style-name="ce13">
            <text:p>31,602,362,121</text:p>
          </table:table-cell>
          <table:table-cell office:value-type="float" office:value="30977450" table:style-name="ce14">
            <text:p>30,977,450</text:p>
          </table:table-cell>
          <table:table-cell office:value-type="float" office:value="31633339571" table:style-name="ce15">
            <text:p>31,633,339,571</text:p>
          </table:table-cell>
          <table:table-cell office:value-type="float" office:value="12542656727" table:style-name="ce15">
            <text:p>12,542,656,727</text:p>
          </table:table-cell>
          <table:table-cell office:value-type="float" office:value="30977450" table:style-name="ce14">
            <text:p>30,977,450</text:p>
          </table:table-cell>
          <table:table-cell office:value-type="float" office:value="12573634177" table:style-name="ce15">
            <text:p>12,573,634,177</text:p>
          </table:table-cell>
          <table:table-cell office:value-type="float" office:value="19059705394" table:style-name="ce15">
            <text:p>19,059,705,394</text:p>
          </table:table-cell>
          <table:table-cell office:value-type="float" office:value="0" table:style-name="ce14">
            <text:p>－</text:p>
          </table:table-cell>
          <table:table-cell office:value-type="float" office:value="19059705394" table:style-name="ce16">
            <text:p>19,059,705,394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nan City Government and Its Subsidiaries</text:p>
          </table:table-cell>
          <table:table-cell office:value-type="float" office:value="4955410135" table:style-name="ce13">
            <text:p>4,955,410,135</text:p>
          </table:table-cell>
          <table:table-cell office:value-type="float" office:value="255000" table:style-name="ce14">
            <text:p>255,000</text:p>
          </table:table-cell>
          <table:table-cell office:value-type="float" office:value="4955665135" table:style-name="ce15">
            <text:p>4,955,665,135</text:p>
          </table:table-cell>
          <table:table-cell office:value-type="float" office:value="3502620935" table:style-name="ce15">
            <text:p>3,502,620,935</text:p>
          </table:table-cell>
          <table:table-cell office:value-type="float" office:value="0" table:style-name="ce14">
            <text:p>－</text:p>
          </table:table-cell>
          <table:table-cell office:value-type="float" office:value="3502620935" table:style-name="ce15">
            <text:p>3,502,620,935</text:p>
          </table:table-cell>
          <table:table-cell office:value-type="float" office:value="1452789200" table:style-name="ce15">
            <text:p>1,452,789,200</text:p>
          </table:table-cell>
          <table:table-cell office:value-type="float" office:value="255000" table:style-name="ce14">
            <text:p>255,000</text:p>
          </table:table-cell>
          <table:table-cell office:value-type="float" office:value="1453044200" table:style-name="ce16">
            <text:p>1,453,044,200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Kaohsiung City Government and Its Subsidiaries</text:p>
          </table:table-cell>
          <table:table-cell office:value-type="float" office:value="21140023197" table:style-name="ce13">
            <text:p>21,140,023,197</text:p>
          </table:table-cell>
          <table:table-cell office:value-type="float" office:value="131547700" table:style-name="ce14">
            <text:p>131,547,700</text:p>
          </table:table-cell>
          <table:table-cell office:value-type="float" office:value="21271570897" table:style-name="ce15">
            <text:p>21,271,570,897</text:p>
          </table:table-cell>
          <table:table-cell office:value-type="float" office:value="23815703927" table:style-name="ce15">
            <text:p>23,815,703,927</text:p>
          </table:table-cell>
          <table:table-cell office:value-type="float" office:value="-188736" table:style-name="ce14">
            <text:p>-188,736</text:p>
          </table:table-cell>
          <table:table-cell office:value-type="float" office:value="23815515191" table:style-name="ce15">
            <text:p>23,815,515,191</text:p>
          </table:table-cell>
          <table:table-cell office:value-type="float" office:value="-2675680730" table:style-name="ce15">
            <text:p>-2,675,680,730</text:p>
          </table:table-cell>
          <table:table-cell office:value-type="float" office:value="131736436" table:style-name="ce14">
            <text:p>131,736,436</text:p>
          </table:table-cell>
          <table:table-cell office:value-type="float" office:value="-2543944294" table:style-name="ce16">
            <text:p>-2,543,944,294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Keelung City Government and Its Subsidiaries</text:p>
          </table:table-cell>
          <table:table-cell office:value-type="float" office:value="282366140" table:style-name="ce13">
            <text:p>282,366,140</text:p>
          </table:table-cell>
          <table:table-cell office:value-type="float" office:value="0" table:style-name="ce14">
            <text:p>－</text:p>
          </table:table-cell>
          <table:table-cell office:value-type="float" office:value="282366140" table:style-name="ce15">
            <text:p>282,366,140</text:p>
          </table:table-cell>
          <table:table-cell office:value-type="float" office:value="253624961" table:style-name="ce15">
            <text:p>253,624,961</text:p>
          </table:table-cell>
          <table:table-cell office:value-type="float" office:value="0" table:style-name="ce14">
            <text:p>－</text:p>
          </table:table-cell>
          <table:table-cell office:value-type="float" office:value="253624961" table:style-name="ce15">
            <text:p>253,624,961</text:p>
          </table:table-cell>
          <table:table-cell office:value-type="float" office:value="28741179" table:style-name="ce15">
            <text:p>28,741,179</text:p>
          </table:table-cell>
          <table:table-cell office:value-type="float" office:value="0" table:style-name="ce14">
            <text:p>－</text:p>
          </table:table-cell>
          <table:table-cell office:value-type="float" office:value="28741179" table:style-name="ce16">
            <text:p>28,741,179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Yilan County Government and Its Subsidiaries</text:p>
          </table:table-cell>
          <table:table-cell office:value-type="float" office:value="1369886538" table:style-name="ce13">
            <text:p>1,369,886,538</text:p>
          </table:table-cell>
          <table:table-cell office:value-type="float" office:value="0" table:style-name="ce14">
            <text:p>－</text:p>
          </table:table-cell>
          <table:table-cell office:value-type="float" office:value="1369886538" table:style-name="ce15">
            <text:p>1,369,886,538</text:p>
          </table:table-cell>
          <table:table-cell office:value-type="float" office:value="800019324" table:style-name="ce15">
            <text:p>800,019,324</text:p>
          </table:table-cell>
          <table:table-cell office:value-type="float" office:value="0" table:style-name="ce14">
            <text:p>－</text:p>
          </table:table-cell>
          <table:table-cell office:value-type="float" office:value="800019324" table:style-name="ce15">
            <text:p>800,019,324</text:p>
          </table:table-cell>
          <table:table-cell office:value-type="float" office:value="569867214" table:style-name="ce15">
            <text:p>569,867,214</text:p>
          </table:table-cell>
          <table:table-cell office:value-type="float" office:value="0" table:style-name="ce14">
            <text:p>－</text:p>
          </table:table-cell>
          <table:table-cell office:value-type="float" office:value="569867214" table:style-name="ce16">
            <text:p>569,867,214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Hsinchu County Government and Its Subsidiaries</text:p>
          </table:table-cell>
          <table:table-cell office:value-type="float" office:value="779025849" table:style-name="ce13">
            <text:p>779,025,849</text:p>
          </table:table-cell>
          <table:table-cell office:value-type="float" office:value="0" table:style-name="ce14">
            <text:p>－</text:p>
          </table:table-cell>
          <table:table-cell office:value-type="float" office:value="779025849" table:style-name="ce15">
            <text:p>779,025,849</text:p>
          </table:table-cell>
          <table:table-cell office:value-type="float" office:value="494074894" table:style-name="ce15">
            <text:p>494,074,894</text:p>
          </table:table-cell>
          <table:table-cell office:value-type="float" office:value="0" table:style-name="ce14">
            <text:p>－</text:p>
          </table:table-cell>
          <table:table-cell office:value-type="float" office:value="494074894" table:style-name="ce15">
            <text:p>494,074,894</text:p>
          </table:table-cell>
          <table:table-cell office:value-type="float" office:value="284950955" table:style-name="ce15">
            <text:p>284,950,955</text:p>
          </table:table-cell>
          <table:table-cell office:value-type="float" office:value="0" table:style-name="ce14">
            <text:p>－</text:p>
          </table:table-cell>
          <table:table-cell office:value-type="float" office:value="284950955" table:style-name="ce16">
            <text:p>284,950,955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Hsinchu City Government and Its Subsidiaries<text:s/></text:p>
          </table:table-cell>
          <table:table-cell office:value-type="float" office:value="860208080" table:style-name="ce13">
            <text:p>860,208,080</text:p>
          </table:table-cell>
          <table:table-cell office:value-type="float" office:value="0" table:style-name="ce14">
            <text:p>－</text:p>
          </table:table-cell>
          <table:table-cell office:value-type="float" office:value="860208080" table:style-name="ce15">
            <text:p>860,208,080</text:p>
          </table:table-cell>
          <table:table-cell office:value-type="float" office:value="725586474" table:style-name="ce15">
            <text:p>725,586,474</text:p>
          </table:table-cell>
          <table:table-cell office:value-type="float" office:value="0" table:style-name="ce14">
            <text:p>－</text:p>
          </table:table-cell>
          <table:table-cell office:value-type="float" office:value="725586474" table:style-name="ce15">
            <text:p>725,586,474</text:p>
          </table:table-cell>
          <table:table-cell office:value-type="float" office:value="134621606" table:style-name="ce15">
            <text:p>134,621,606</text:p>
          </table:table-cell>
          <table:table-cell office:value-type="float" office:value="0" table:style-name="ce14">
            <text:p>－</text:p>
          </table:table-cell>
          <table:table-cell office:value-type="float" office:value="134621606" table:style-name="ce16">
            <text:p>134,621,606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Miaoli County Government and Its Subsidiaries</text:p>
          </table:table-cell>
          <table:table-cell office:value-type="float" office:value="455704693" table:style-name="ce13">
            <text:p>455,704,693</text:p>
          </table:table-cell>
          <table:table-cell office:value-type="float" office:value="0" table:style-name="ce14">
            <text:p>－</text:p>
          </table:table-cell>
          <table:table-cell office:value-type="float" office:value="455704693" table:style-name="ce15">
            <text:p>455,704,693</text:p>
          </table:table-cell>
          <table:table-cell office:value-type="float" office:value="877479536" table:style-name="ce15">
            <text:p>877,479,536</text:p>
          </table:table-cell>
          <table:table-cell office:value-type="float" office:value="0" table:style-name="ce14">
            <text:p>－</text:p>
          </table:table-cell>
          <table:table-cell office:value-type="float" office:value="877479536" table:style-name="ce15">
            <text:p>877,479,536</text:p>
          </table:table-cell>
          <table:table-cell office:value-type="float" office:value="-421774843" table:style-name="ce15">
            <text:p>-421,774,843</text:p>
          </table:table-cell>
          <table:table-cell office:value-type="float" office:value="0" table:style-name="ce14">
            <text:p>－</text:p>
          </table:table-cell>
          <table:table-cell office:value-type="float" office:value="-421774843" table:style-name="ce16">
            <text:p>-421,774,843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Changhua County Government and Its Subsidiaries</text:p>
          </table:table-cell>
          <table:table-cell office:value-type="float" office:value="1182846165" table:style-name="ce13">
            <text:p>1,182,846,165</text:p>
          </table:table-cell>
          <table:table-cell office:value-type="float" office:value="0" table:style-name="ce14">
            <text:p>－</text:p>
          </table:table-cell>
          <table:table-cell office:value-type="float" office:value="1182846165" table:style-name="ce15">
            <text:p>1,182,846,165</text:p>
          </table:table-cell>
          <table:table-cell office:value-type="float" office:value="866235593" table:style-name="ce15">
            <text:p>866,235,593</text:p>
          </table:table-cell>
          <table:table-cell office:value-type="float" office:value="0" table:style-name="ce14">
            <text:p>－</text:p>
          </table:table-cell>
          <table:table-cell office:value-type="float" office:value="866235593" table:style-name="ce15">
            <text:p>866,235,593</text:p>
          </table:table-cell>
          <table:table-cell office:value-type="float" office:value="316610572" table:style-name="ce15">
            <text:p>316,610,572</text:p>
          </table:table-cell>
          <table:table-cell office:value-type="float" office:value="0" table:style-name="ce14">
            <text:p>－</text:p>
          </table:table-cell>
          <table:table-cell office:value-type="float" office:value="316610572" table:style-name="ce16">
            <text:p>316,610,572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Nantou County Government and Its Subsidiaries</text:p>
          </table:table-cell>
          <table:table-cell office:value-type="float" office:value="884299864" table:style-name="ce13">
            <text:p>884,299,864</text:p>
          </table:table-cell>
          <table:table-cell office:value-type="float" office:value="0" table:style-name="ce14">
            <text:p>－</text:p>
          </table:table-cell>
          <table:table-cell office:value-type="float" office:value="884299864" table:style-name="ce15">
            <text:p>884,299,864</text:p>
          </table:table-cell>
          <table:table-cell office:value-type="float" office:value="731007404" table:style-name="ce15">
            <text:p>731,007,404</text:p>
          </table:table-cell>
          <table:table-cell office:value-type="float" office:value="0" table:style-name="ce14">
            <text:p>－</text:p>
          </table:table-cell>
          <table:table-cell office:value-type="float" office:value="731007404" table:style-name="ce15">
            <text:p>731,007,404</text:p>
          </table:table-cell>
          <table:table-cell office:value-type="float" office:value="153292460" table:style-name="ce15">
            <text:p>153,292,460</text:p>
          </table:table-cell>
          <table:table-cell office:value-type="float" office:value="0" table:style-name="ce14">
            <text:p>－</text:p>
          </table:table-cell>
          <table:table-cell office:value-type="float" office:value="153292460" table:style-name="ce16">
            <text:p>153,292,460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Yunlin County Government and Its Subsidiaries</text:p>
          </table:table-cell>
          <table:table-cell office:value-type="float" office:value="1218935724" table:style-name="ce13">
            <text:p>1,218,935,724</text:p>
          </table:table-cell>
          <table:table-cell office:value-type="float" office:value="0" table:style-name="ce14">
            <text:p>－</text:p>
          </table:table-cell>
          <table:table-cell office:value-type="float" office:value="1218935724" table:style-name="ce15">
            <text:p>1,218,935,724</text:p>
          </table:table-cell>
          <table:table-cell office:value-type="float" office:value="180200722" table:style-name="ce15">
            <text:p>180,200,722</text:p>
          </table:table-cell>
          <table:table-cell office:value-type="float" office:value="0" table:style-name="ce14">
            <text:p>－</text:p>
          </table:table-cell>
          <table:table-cell office:value-type="float" office:value="180200722" table:style-name="ce15">
            <text:p>180,200,722</text:p>
          </table:table-cell>
          <table:table-cell office:value-type="float" office:value="1038735002" table:style-name="ce15">
            <text:p>1,038,735,002</text:p>
          </table:table-cell>
          <table:table-cell office:value-type="float" office:value="0" table:style-name="ce14">
            <text:p>－</text:p>
          </table:table-cell>
          <table:table-cell office:value-type="float" office:value="1038735002" table:style-name="ce16">
            <text:p>1,038,735,002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Chiayi County Government and Its Subsidiaries</text:p>
          </table:table-cell>
          <table:table-cell office:value-type="float" office:value="520774566" table:style-name="ce13">
            <text:p>520,774,566</text:p>
          </table:table-cell>
          <table:table-cell office:value-type="float" office:value="0" table:style-name="ce14">
            <text:p>－</text:p>
          </table:table-cell>
          <table:table-cell office:value-type="float" office:value="520774566" table:style-name="ce15">
            <text:p>520,774,566</text:p>
          </table:table-cell>
          <table:table-cell office:value-type="float" office:value="421067480" table:style-name="ce15">
            <text:p>421,067,480</text:p>
          </table:table-cell>
          <table:table-cell office:value-type="float" office:value="0" table:style-name="ce14">
            <text:p>－</text:p>
          </table:table-cell>
          <table:table-cell office:value-type="float" office:value="421067480" table:style-name="ce15">
            <text:p>421,067,480</text:p>
          </table:table-cell>
          <table:table-cell office:value-type="float" office:value="99707086" table:style-name="ce15">
            <text:p>99,707,086</text:p>
          </table:table-cell>
          <table:table-cell office:value-type="float" office:value="0" table:style-name="ce14">
            <text:p>－</text:p>
          </table:table-cell>
          <table:table-cell office:value-type="float" office:value="99707086" table:style-name="ce16">
            <text:p>99,707,086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Chiayi City Government and Its Subsidiaries</text:p>
          </table:table-cell>
          <table:table-cell office:value-type="float" office:value="759467986" table:style-name="ce13">
            <text:p>759,467,986</text:p>
          </table:table-cell>
          <table:table-cell office:value-type="float" office:value="0" table:style-name="ce14">
            <text:p>－</text:p>
          </table:table-cell>
          <table:table-cell office:value-type="float" office:value="759467986" table:style-name="ce15">
            <text:p>759,467,986</text:p>
          </table:table-cell>
          <table:table-cell office:value-type="float" office:value="605849642" table:style-name="ce15">
            <text:p>605,849,642</text:p>
          </table:table-cell>
          <table:table-cell office:value-type="float" office:value="-953340" table:style-name="ce14">
            <text:p>-953,340</text:p>
          </table:table-cell>
          <table:table-cell office:value-type="float" office:value="604896302" table:style-name="ce15">
            <text:p>604,896,302</text:p>
          </table:table-cell>
          <table:table-cell office:value-type="float" office:value="153618344" table:style-name="ce15">
            <text:p>153,618,344</text:p>
          </table:table-cell>
          <table:table-cell office:value-type="float" office:value="953340" table:style-name="ce14">
            <text:p>953,340</text:p>
          </table:table-cell>
          <table:table-cell office:value-type="float" office:value="154571684" table:style-name="ce16">
            <text:p>154,571,684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Pingtung County Government and Its Subsidiaries</text:p>
          </table:table-cell>
          <table:table-cell office:value-type="float" office:value="2318648715" table:style-name="ce13">
            <text:p>2,318,648,715</text:p>
          </table:table-cell>
          <table:table-cell office:value-type="float" office:value="0" table:style-name="ce14">
            <text:p>－</text:p>
          </table:table-cell>
          <table:table-cell office:value-type="float" office:value="2318648715" table:style-name="ce15">
            <text:p>2,318,648,715</text:p>
          </table:table-cell>
          <table:table-cell office:value-type="float" office:value="1062873289" table:style-name="ce15">
            <text:p>1,062,873,289</text:p>
          </table:table-cell>
          <table:table-cell office:value-type="float" office:value="0" table:style-name="ce14">
            <text:p>－</text:p>
          </table:table-cell>
          <table:table-cell office:value-type="float" office:value="1062873289" table:style-name="ce15">
            <text:p>1,062,873,289</text:p>
          </table:table-cell>
          <table:table-cell office:value-type="float" office:value="1255775426" table:style-name="ce15">
            <text:p>1,255,775,426</text:p>
          </table:table-cell>
          <table:table-cell office:value-type="float" office:value="0" table:style-name="ce14">
            <text:p>－</text:p>
          </table:table-cell>
          <table:table-cell office:value-type="float" office:value="1255775426" table:style-name="ce16">
            <text:p>1,255,775,426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Hualien County Government and Its Subsidiaries</text:p>
          </table:table-cell>
          <table:table-cell office:value-type="float" office:value="330619518" table:style-name="ce13">
            <text:p>330,619,518</text:p>
          </table:table-cell>
          <table:table-cell office:value-type="float" office:value="4528125" table:style-name="ce14">
            <text:p>4,528,125</text:p>
          </table:table-cell>
          <table:table-cell office:value-type="float" office:value="335147643" table:style-name="ce15">
            <text:p>335,147,643</text:p>
          </table:table-cell>
          <table:table-cell office:value-type="float" office:value="280990794" table:style-name="ce15">
            <text:p>280,990,794</text:p>
          </table:table-cell>
          <table:table-cell office:value-type="float" office:value="1158125" table:style-name="ce14">
            <text:p>1,158,125</text:p>
          </table:table-cell>
          <table:table-cell office:value-type="float" office:value="282148919" table:style-name="ce15">
            <text:p>282,148,919</text:p>
          </table:table-cell>
          <table:table-cell office:value-type="float" office:value="49628724" table:style-name="ce15">
            <text:p>49,628,724</text:p>
          </table:table-cell>
          <table:table-cell office:value-type="float" office:value="3370000" table:style-name="ce14">
            <text:p>3,370,000</text:p>
          </table:table-cell>
          <table:table-cell office:value-type="float" office:value="52998724" table:style-name="ce16">
            <text:p>52,998,724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7">
            <text:p>Taitung County Government and Its Subsidiaries</text:p>
          </table:table-cell>
          <table:table-cell office:value-type="float" office:value="208863334" table:style-name="ce13">
            <text:p>208,863,334</text:p>
          </table:table-cell>
          <table:table-cell office:value-type="float" office:value="0" table:style-name="ce14">
            <text:p>－</text:p>
          </table:table-cell>
          <table:table-cell office:value-type="float" office:value="208863334" table:style-name="ce15">
            <text:p>208,863,334</text:p>
          </table:table-cell>
          <table:table-cell office:value-type="float" office:value="199503511" table:style-name="ce15">
            <text:p>199,503,511</text:p>
          </table:table-cell>
          <table:table-cell office:value-type="float" office:value="0" table:style-name="ce14">
            <text:p>－</text:p>
          </table:table-cell>
          <table:table-cell office:value-type="float" office:value="199503511" table:style-name="ce15">
            <text:p>199,503,511</text:p>
          </table:table-cell>
          <table:table-cell office:value-type="float" office:value="9359823" table:style-name="ce15">
            <text:p>9,359,823</text:p>
          </table:table-cell>
          <table:table-cell office:value-type="float" office:value="0" table:style-name="ce14">
            <text:p>－</text:p>
          </table:table-cell>
          <table:table-cell office:value-type="float" office:value="9359823" table:style-name="ce16">
            <text:p>9,359,823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2">
            <text:p><text:s/>Penghu County Government and Its Subsidiaries</text:p>
          </table:table-cell>
          <table:table-cell office:value-type="float" office:value="143529245" table:style-name="ce13">
            <text:p>143,529,245</text:p>
          </table:table-cell>
          <table:table-cell office:value-type="float" office:value="0" table:style-name="ce14">
            <text:p>－</text:p>
          </table:table-cell>
          <table:table-cell office:value-type="float" office:value="143529245" table:style-name="ce15">
            <text:p>143,529,245</text:p>
          </table:table-cell>
          <table:table-cell office:value-type="float" office:value="128007995" table:style-name="ce15">
            <text:p>128,007,995</text:p>
          </table:table-cell>
          <table:table-cell office:value-type="float" office:value="0" table:style-name="ce14">
            <text:p>－</text:p>
          </table:table-cell>
          <table:table-cell office:value-type="float" office:value="128007995" table:style-name="ce15">
            <text:p>128,007,995</text:p>
          </table:table-cell>
          <table:table-cell office:value-type="float" office:value="15521250" table:style-name="ce15">
            <text:p>15,521,250</text:p>
          </table:table-cell>
          <table:table-cell office:value-type="float" office:value="0" table:style-name="ce14">
            <text:p>－</text:p>
          </table:table-cell>
          <table:table-cell office:value-type="float" office:value="15521250" table:style-name="ce16">
            <text:p>15,521,250</text:p>
          </table:table-cell>
          <table:table-cell table:number-columns-repeated="247" table:style-name="ce2"/>
          <table:table-cell table:number-columns-repeated="16127"/>
        </table:table-row>
        <table:table-row table:style-name="ro5">
          <table:table-cell office:value-type="string" table:style-name="ce12">
            <text:p><text:s/>Kinmen County Government and Its Subsidiaries</text:p>
          </table:table-cell>
          <table:table-cell office:value-type="float" office:value="226482696" table:style-name="ce13">
            <text:p>226,482,696</text:p>
          </table:table-cell>
          <table:table-cell office:value-type="float" office:value="0" table:style-name="ce14">
            <text:p>－</text:p>
          </table:table-cell>
          <table:table-cell office:value-type="float" office:value="226482696" table:style-name="ce15">
            <text:p>226,482,696</text:p>
          </table:table-cell>
          <table:table-cell office:value-type="float" office:value="132753588" table:style-name="ce15">
            <text:p>132,753,588</text:p>
          </table:table-cell>
          <table:table-cell office:value-type="float" office:value="0" table:style-name="ce14">
            <text:p>－</text:p>
          </table:table-cell>
          <table:table-cell office:value-type="float" office:value="132753588" table:style-name="ce15">
            <text:p>132,753,588</text:p>
          </table:table-cell>
          <table:table-cell office:value-type="float" office:value="93729108" table:style-name="ce15">
            <text:p>93,729,108</text:p>
          </table:table-cell>
          <table:table-cell office:value-type="float" office:value="0" table:style-name="ce14">
            <text:p>－</text:p>
          </table:table-cell>
          <table:table-cell office:value-type="float" office:value="93729108" table:style-name="ce16">
            <text:p>93,729,108</text:p>
          </table:table-cell>
          <table:table-cell table:number-columns-repeated="247" table:style-name="ce2"/>
          <table:table-cell table:number-columns-repeated="16127"/>
        </table:table-row>
        <table:table-row table:style-name="ro6">
          <table:table-cell office:value-type="string" table:style-name="ce18">
            <text:p><text:s/>Lian-Jiang county Government and Its Subsidiaries</text:p>
          </table:table-cell>
          <table:table-cell office:value-type="float" office:value="255491712" table:style-name="ce19">
            <text:p>255,491,712</text:p>
          </table:table-cell>
          <table:table-cell office:value-type="float" office:value="0" table:style-name="ce20">
            <text:p>－</text:p>
          </table:table-cell>
          <table:table-cell office:value-type="float" office:value="255491712" table:style-name="ce21">
            <text:p>255,491,712</text:p>
          </table:table-cell>
          <table:table-cell office:value-type="float" office:value="242564489" table:style-name="ce21">
            <text:p>242,564,489</text:p>
          </table:table-cell>
          <table:table-cell office:value-type="float" office:value="40870691" table:style-name="ce20">
            <text:p>40,870,691</text:p>
          </table:table-cell>
          <table:table-cell office:value-type="float" office:value="283435180" table:style-name="ce21">
            <text:p>283,435,180</text:p>
          </table:table-cell>
          <table:table-cell office:value-type="float" office:value="12927223" table:style-name="ce19">
            <text:p>12,927,223</text:p>
          </table:table-cell>
          <table:table-cell office:value-type="float" office:value="-40870691" table:style-name="ce20">
            <text:p>-40,870,691</text:p>
          </table:table-cell>
          <table:table-cell office:value-type="float" office:value="-27943468" table:style-name="ce22">
            <text:p>-27,943,468</text:p>
          </table:table-cell>
          <table:table-cell table:number-columns-repeated="247" table:style-name="ce2"/>
          <table:table-cell table:number-columns-repeated="16127"/>
        </table:table-row>
        <table:table-row table:style-name="ro7">
          <table:table-cell table:style-name="ce23"/>
          <table:table-cell table:number-columns-repeated="6" table:style-name="ce24"/>
          <table:table-cell table:style-name="ce23"/>
          <table:table-cell table:number-columns-repeated="16376" table:style-name="ce24"/>
        </table:table-row>
        <table:table-row table:style-name="ro7">
          <table:table-cell table:style-name="ce23"/>
          <table:table-cell table:number-columns-repeated="2" table:style-name="ce2"/>
          <table:table-cell table:number-columns-repeated="7" table:style-name="ce24"/>
          <table:table-cell table:style-name="ce2"/>
          <table:table-cell table:number-columns-repeated="16373" table:style-name="ce24"/>
        </table:table-row>
        <table:table-row table:style-name="ro7">
          <table:table-cell table:style-name="ce23"/>
          <table:table-cell table:number-columns-repeated="2" table:style-name="ce2"/>
          <table:table-cell table:number-columns-repeated="16381" table:style-name="ce24"/>
        </table:table-row>
        <table:table-row table:style-name="ro7">
          <table:table-cell table:style-name="ce23"/>
          <table:table-cell table:number-columns-repeated="16383" table:style-name="ce24"/>
        </table:table-row>
        <table:table-row table:number-rows-repeated="1048543" table:style-name="ro8">
          <table:table-cell table:number-columns-repeated="16384"/>
        </table:table-row>
      </table:table>
      <table:table table:name="資債特基金" table:style-name="ta2">
        <table:table-column table:style-name="co10" table:default-cell-style-name="ce2"/>
        <table:table-column table:style-name="co11" table:number-columns-repeated="9" table:default-cell-style-name="ce2"/>
        <table:table-column table:style-name="co8" table:number-columns-repeated="247" table:default-cell-style-name="ce2"/>
        <table:table-column table:style-name="co8" table:number-columns-repeated="767" table:default-cell-style-name="ce1"/>
        <table:table-column table:style-name="co9" table:number-columns-repeated="15360" table:default-cell-style-name="ce1"/>
        <table:table-row table:style-name="ro9">
          <table:table-cell office:value-type="string" table:number-columns-spanned="10" table:number-rows-spanned="1" table:style-name="ce25">
            <text:p>Summary Table of Adjustments and Audited Final Accounts of Non-Profit Funds at All Government Levels（continue）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40">
            <text:p>ⅡDebt Funds, Special Income Funds, and Capital Project Funds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32"/>
          <table:table-cell table:number-columns-repeated="2" table:style-name="ce33"/>
          <table:table-cell office:value-type="string" table:number-columns-spanned="4" table:number-rows-spanned="1" table:style-name="ce41">
            <text:p>FY2025</text:p>
          </table:table-cell>
          <table:covered-table-cell table:number-columns-repeated="3"/>
          <table:table-cell table:style-name="ce34"/>
          <table:table-cell office:value-type="string" table:number-columns-spanned="2" table:number-rows-spanned="1" table:style-name="ce28">
            <text:p>Unit: dollars NT$</text:p>
          </table:table-cell>
          <table:covered-table-cell/>
          <table:table-cell table:number-columns-repeated="16374"/>
        </table:table-row>
        <table:table-row table:style-name="ro10">
          <table:table-cell office:value-type="string" table:number-columns-spanned="1" table:number-rows-spanned="2" table:style-name="ce42">
            <text:p>Governments</text:p>
          </table:table-cell>
          <table:table-cell office:value-type="string" table:number-columns-spanned="3" table:number-rows-spanned="1" table:style-name="ce30">
            <text:p>Total Revenues</text:p>
          </table:table-cell>
          <table:covered-table-cell table:number-columns-repeated="2"/>
          <table:table-cell office:value-type="string" table:number-columns-spanned="3" table:number-rows-spanned="1" table:style-name="ce30">
            <text:p>Total Expenses</text:p>
          </table:table-cell>
          <table:covered-table-cell table:number-columns-repeated="2"/>
          <table:table-cell office:value-type="string" table:number-columns-spanned="3" table:number-rows-spanned="1" table:style-name="ce31">
            <text:p><text:s/>Surplus (Deficit)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covered-table-cell/>
          <table:table-cell office:value-type="string" table:style-name="ce6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5">
            <text:p>Audited Final Accounts</text:p>
          </table:table-cell>
          <table:table-cell office:value-type="string" table:style-name="ce6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5">
            <text:p>Audited Final Accounts</text:p>
          </table:table-cell>
          <table:table-cell office:value-type="string" table:style-name="ce6">
            <text:p>Final Accounts</text:p>
          </table:table-cell>
          <table:table-cell office:value-type="string" table:style-name="ce5">
            <text:p>Addition (Deduction)</text:p>
          </table:table-cell>
          <table:table-cell office:value-type="string" table:style-name="ce7">
            <text:p>Audited Final Accounts</text:p>
          </table:table-cell>
          <table:table-cell table:number-columns-repeated="16374"/>
        </table:table-row>
        <table:table-row table:style-name="ro5">
          <table:table-cell office:value-type="string" table:style-name="ce8">
            <text:p>Total</text:p>
          </table:table-cell>
          <table:table-cell office:value-type="float" office:value="2247374758877" table:style-name="ce9">
            <text:p>2,247,374,758,877</text:p>
          </table:table-cell>
          <table:table-cell office:value-type="float" office:value="-287367001" table:style-name="ce10">
            <text:p>-287,367,001</text:p>
          </table:table-cell>
          <table:table-cell office:value-type="float" office:value="2247087391876" table:style-name="ce10">
            <text:p>2,247,087,391,876</text:p>
          </table:table-cell>
          <table:table-cell office:value-type="float" office:value="2127308664619" table:style-name="ce10">
            <text:p>2,127,308,664,619</text:p>
          </table:table-cell>
          <table:table-cell office:value-type="float" office:value="-1441212258" table:style-name="ce10">
            <text:p>-1,441,212,258</text:p>
          </table:table-cell>
          <table:table-cell office:value-type="float" office:value="2125867452361" table:style-name="ce10">
            <text:p>2,125,867,452,361</text:p>
          </table:table-cell>
          <table:table-cell office:value-type="float" office:value="120066094258" table:style-name="ce10">
            <text:p>120,066,094,258</text:p>
          </table:table-cell>
          <table:table-cell office:value-type="float" office:value="1153845257" table:style-name="ce10">
            <text:p>1,153,845,257</text:p>
          </table:table-cell>
          <table:table-cell office:value-type="float" office:value="121219939515" table:style-name="ce11">
            <text:p>121,219,939,515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Central Government and Its Subsidiaries</text:p>
          </table:table-cell>
          <table:table-cell office:value-type="float" office:value="1405390549531" table:style-name="ce13">
            <text:p>1,405,390,549,531</text:p>
          </table:table-cell>
          <table:table-cell office:value-type="float" office:value="0" table:style-name="ce15">
            <text:p>－</text:p>
          </table:table-cell>
          <table:table-cell office:value-type="float" office:value="1405390549531" table:style-name="ce15">
            <text:p>1,405,390,549,531</text:p>
          </table:table-cell>
          <table:table-cell office:value-type="float" office:value="1301667770908" table:style-name="ce15">
            <text:p>1,301,667,770,908</text:p>
          </table:table-cell>
          <table:table-cell office:value-type="float" office:value="-1148189231" table:style-name="ce15">
            <text:p>-1,148,189,231</text:p>
          </table:table-cell>
          <table:table-cell office:value-type="float" office:value="1300519581677" table:style-name="ce15">
            <text:p>1,300,519,581,677</text:p>
          </table:table-cell>
          <table:table-cell office:value-type="float" office:value="103722778623" table:style-name="ce15">
            <text:p>103,722,778,623</text:p>
          </table:table-cell>
          <table:table-cell office:value-type="float" office:value="1148189231" table:style-name="ce15">
            <text:p>1,148,189,231</text:p>
          </table:table-cell>
          <table:table-cell office:value-type="float" office:value="104870967854" table:style-name="ce16">
            <text:p>104,870,967,854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pei City Government and Its Subsidiaries</text:p>
          </table:table-cell>
          <table:table-cell office:value-type="float" office:value="122435542009" table:style-name="ce13">
            <text:p>122,435,542,009</text:p>
          </table:table-cell>
          <table:table-cell office:value-type="float" office:value="0" table:style-name="ce15">
            <text:p>－</text:p>
          </table:table-cell>
          <table:table-cell office:value-type="float" office:value="122435542009" table:style-name="ce15">
            <text:p>122,435,542,009</text:p>
          </table:table-cell>
          <table:table-cell office:value-type="float" office:value="117033590723" table:style-name="ce15">
            <text:p>117,033,590,723</text:p>
          </table:table-cell>
          <table:table-cell office:value-type="float" office:value="0" table:style-name="ce15">
            <text:p>－</text:p>
          </table:table-cell>
          <table:table-cell office:value-type="float" office:value="117033590723" table:style-name="ce15">
            <text:p>117,033,590,723</text:p>
          </table:table-cell>
          <table:table-cell office:value-type="float" office:value="5401951286" table:style-name="ce15">
            <text:p>5,401,951,286</text:p>
          </table:table-cell>
          <table:table-cell office:value-type="float" office:value="0" table:style-name="ce15">
            <text:p>－</text:p>
          </table:table-cell>
          <table:table-cell office:value-type="float" office:value="5401951286" table:style-name="ce16">
            <text:p>5,401,951,286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New Taipei City Government and Its Subsidiaries</text:p>
          </table:table-cell>
          <table:table-cell office:value-type="float" office:value="104988754363" table:style-name="ce13">
            <text:p>104,988,754,363</text:p>
          </table:table-cell>
          <table:table-cell office:value-type="float" office:value="0" table:style-name="ce14">
            <text:p>－</text:p>
          </table:table-cell>
          <table:table-cell office:value-type="float" office:value="104988754363" table:style-name="ce15">
            <text:p>104,988,754,363</text:p>
          </table:table-cell>
          <table:table-cell office:value-type="float" office:value="98050186926" table:style-name="ce15">
            <text:p>98,050,186,926</text:p>
          </table:table-cell>
          <table:table-cell office:value-type="float" office:value="0" table:style-name="ce14">
            <text:p>－</text:p>
          </table:table-cell>
          <table:table-cell office:value-type="float" office:value="98050186926" table:style-name="ce15">
            <text:p>98,050,186,926</text:p>
          </table:table-cell>
          <table:table-cell office:value-type="float" office:value="6938567437" table:style-name="ce15">
            <text:p>6,938,567,437</text:p>
          </table:table-cell>
          <table:table-cell office:value-type="float" office:value="0" table:style-name="ce14">
            <text:p>－</text:p>
          </table:table-cell>
          <table:table-cell office:value-type="float" office:value="6938567437" table:style-name="ce16">
            <text:p>6,938,567,437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oyuan City Government and Its Subsidiaries</text:p>
          </table:table-cell>
          <table:table-cell office:value-type="float" office:value="61517976132" table:style-name="ce13">
            <text:p>61,517,976,132</text:p>
          </table:table-cell>
          <table:table-cell office:value-type="float" office:value="0" table:style-name="ce14">
            <text:p>－</text:p>
          </table:table-cell>
          <table:table-cell office:value-type="float" office:value="61517976132" table:style-name="ce15">
            <text:p>61,517,976,132</text:p>
          </table:table-cell>
          <table:table-cell office:value-type="float" office:value="62036107271" table:style-name="ce15">
            <text:p>62,036,107,271</text:p>
          </table:table-cell>
          <table:table-cell office:value-type="float" office:value="0" table:style-name="ce14">
            <text:p>－</text:p>
          </table:table-cell>
          <table:table-cell office:value-type="float" office:value="62036107271" table:style-name="ce15">
            <text:p>62,036,107,271</text:p>
          </table:table-cell>
          <table:table-cell office:value-type="float" office:value="-518131139" table:style-name="ce15">
            <text:p>-518,131,139</text:p>
          </table:table-cell>
          <table:table-cell office:value-type="float" office:value="0" table:style-name="ce14">
            <text:p>－</text:p>
          </table:table-cell>
          <table:table-cell office:value-type="float" office:value="-518131139" table:style-name="ce16">
            <text:p>-518,131,139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chung City Government and Its Subsidiaries</text:p>
          </table:table-cell>
          <table:table-cell office:value-type="float" office:value="79992584663" table:style-name="ce13">
            <text:p>79,992,584,663</text:p>
          </table:table-cell>
          <table:table-cell office:value-type="float" office:value="0" table:style-name="ce14">
            <text:p>－</text:p>
          </table:table-cell>
          <table:table-cell office:value-type="float" office:value="79992584663" table:style-name="ce15">
            <text:p>79,992,584,663</text:p>
          </table:table-cell>
          <table:table-cell office:value-type="float" office:value="76825394444" table:style-name="ce15">
            <text:p>76,825,394,444</text:p>
          </table:table-cell>
          <table:table-cell office:value-type="float" office:value="-16450000" table:style-name="ce14">
            <text:p>-16,450,000</text:p>
          </table:table-cell>
          <table:table-cell office:value-type="float" office:value="76808944444" table:style-name="ce15">
            <text:p>76,808,944,444</text:p>
          </table:table-cell>
          <table:table-cell office:value-type="float" office:value="3167190219" table:style-name="ce15">
            <text:p>3,167,190,219</text:p>
          </table:table-cell>
          <table:table-cell office:value-type="float" office:value="16450000" table:style-name="ce14">
            <text:p>16,450,000</text:p>
          </table:table-cell>
          <table:table-cell office:value-type="float" office:value="3183640219" table:style-name="ce16">
            <text:p>3,183,640,219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Tainan City Government and Its Subsidiaries</text:p>
          </table:table-cell>
          <table:table-cell office:value-type="float" office:value="39265149165" table:style-name="ce13">
            <text:p>39,265,149,165</text:p>
          </table:table-cell>
          <table:table-cell office:value-type="float" office:value="0" table:style-name="ce14">
            <text:p>－</text:p>
          </table:table-cell>
          <table:table-cell office:value-type="float" office:value="39265149165" table:style-name="ce15">
            <text:p>39,265,149,165</text:p>
          </table:table-cell>
          <table:table-cell office:value-type="float" office:value="39991794475" table:style-name="ce15">
            <text:p>39,991,794,475</text:p>
          </table:table-cell>
          <table:table-cell office:value-type="float" office:value="0" table:style-name="ce14">
            <text:p>－</text:p>
          </table:table-cell>
          <table:table-cell office:value-type="float" office:value="39991794475" table:style-name="ce15">
            <text:p>39,991,794,475</text:p>
          </table:table-cell>
          <table:table-cell office:value-type="float" office:value="-726645310" table:style-name="ce15">
            <text:p>-726,645,310</text:p>
          </table:table-cell>
          <table:table-cell office:value-type="float" office:value="0" table:style-name="ce14">
            <text:p>－</text:p>
          </table:table-cell>
          <table:table-cell office:value-type="float" office:value="-726645310" table:style-name="ce16">
            <text:p>-726,645,310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Kaohsiung City Government and Its Subsidiaries</text:p>
          </table:table-cell>
          <table:table-cell office:value-type="float" office:value="228359403577" table:style-name="ce13">
            <text:p>228,359,403,577</text:p>
          </table:table-cell>
          <table:table-cell office:value-type="float" office:value="0" table:style-name="ce15">
            <text:p>－</text:p>
          </table:table-cell>
          <table:table-cell office:value-type="float" office:value="228359403577" table:style-name="ce15">
            <text:p>228,359,403,577</text:p>
          </table:table-cell>
          <table:table-cell office:value-type="float" office:value="228949131015" table:style-name="ce15">
            <text:p>228,949,131,015</text:p>
          </table:table-cell>
          <table:table-cell office:value-type="float" office:value="0" table:style-name="ce15">
            <text:p>－</text:p>
          </table:table-cell>
          <table:table-cell office:value-type="float" office:value="228949131015" table:style-name="ce15">
            <text:p>228,949,131,015</text:p>
          </table:table-cell>
          <table:table-cell office:value-type="float" office:value="-589727438" table:style-name="ce15">
            <text:p>-589,727,438</text:p>
          </table:table-cell>
          <table:table-cell office:value-type="float" office:value="0" table:style-name="ce14">
            <text:p>－</text:p>
          </table:table-cell>
          <table:table-cell office:value-type="float" office:value="-589727438" table:style-name="ce16">
            <text:p>-589,727,438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Keelung City Government and Its Subsidiaries</text:p>
          </table:table-cell>
          <table:table-cell office:value-type="float" office:value="10256784432" table:style-name="ce13">
            <text:p>10,256,784,432</text:p>
          </table:table-cell>
          <table:table-cell office:value-type="float" office:value="-273408049" table:style-name="ce14">
            <text:p>-273,408,049</text:p>
          </table:table-cell>
          <table:table-cell office:value-type="float" office:value="9983376383" table:style-name="ce14">
            <text:p>9,983,376,383</text:p>
          </table:table-cell>
          <table:table-cell office:value-type="float" office:value="10131807728" table:style-name="ce15">
            <text:p>10,131,807,728</text:p>
          </table:table-cell>
          <table:table-cell office:value-type="float" office:value="-273408049" table:style-name="ce14">
            <text:p>-273,408,049</text:p>
          </table:table-cell>
          <table:table-cell office:value-type="float" office:value="9858399679" table:style-name="ce14">
            <text:p>9,858,399,679</text:p>
          </table:table-cell>
          <table:table-cell office:value-type="float" office:value="124976704" table:style-name="ce15">
            <text:p>124,976,704</text:p>
          </table:table-cell>
          <table:table-cell office:value-type="float" office:value="0" table:style-name="ce14">
            <text:p>－</text:p>
          </table:table-cell>
          <table:table-cell office:value-type="float" office:value="124976704" table:style-name="ce16">
            <text:p>124,976,704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Yilan County Government and Its Subsidiaries</text:p>
          </table:table-cell>
          <table:table-cell office:value-type="float" office:value="11902856855" table:style-name="ce13">
            <text:p>11,902,856,855</text:p>
          </table:table-cell>
          <table:table-cell office:value-type="float" office:value="0" table:style-name="ce14">
            <text:p>－</text:p>
          </table:table-cell>
          <table:table-cell office:value-type="float" office:value="11902856855" table:style-name="ce14">
            <text:p>11,902,856,855</text:p>
          </table:table-cell>
          <table:table-cell office:value-type="float" office:value="11915744708" table:style-name="ce15">
            <text:p>11,915,744,708</text:p>
          </table:table-cell>
          <table:table-cell office:value-type="float" office:value="0" table:style-name="ce14">
            <text:p>－</text:p>
          </table:table-cell>
          <table:table-cell office:value-type="float" office:value="11915744708" table:style-name="ce14">
            <text:p>11,915,744,708</text:p>
          </table:table-cell>
          <table:table-cell office:value-type="float" office:value="-12887853" table:style-name="ce15">
            <text:p>-12,887,853</text:p>
          </table:table-cell>
          <table:table-cell office:value-type="float" office:value="0" table:style-name="ce14">
            <text:p>－</text:p>
          </table:table-cell>
          <table:table-cell office:value-type="float" office:value="-12887853" table:style-name="ce16">
            <text:p>-12,887,853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Hsinchu County Government and Its Subsidiaries</text:p>
          </table:table-cell>
          <table:table-cell office:value-type="float" office:value="19105908715" table:style-name="ce13">
            <text:p>19,105,908,715</text:p>
          </table:table-cell>
          <table:table-cell office:value-type="float" office:value="0" table:style-name="ce14">
            <text:p>－</text:p>
          </table:table-cell>
          <table:table-cell office:value-type="float" office:value="19105908715" table:style-name="ce14">
            <text:p>19,105,908,715</text:p>
          </table:table-cell>
          <table:table-cell office:value-type="float" office:value="19084095636" table:style-name="ce15">
            <text:p>19,084,095,636</text:p>
          </table:table-cell>
          <table:table-cell office:value-type="float" office:value="0" table:style-name="ce14">
            <text:p>－</text:p>
          </table:table-cell>
          <table:table-cell office:value-type="float" office:value="19084095636" table:style-name="ce14">
            <text:p>19,084,095,636</text:p>
          </table:table-cell>
          <table:table-cell office:value-type="float" office:value="21813079" table:style-name="ce15">
            <text:p>21,813,079</text:p>
          </table:table-cell>
          <table:table-cell office:value-type="float" office:value="0" table:style-name="ce14">
            <text:p>－</text:p>
          </table:table-cell>
          <table:table-cell office:value-type="float" office:value="21813079" table:style-name="ce16">
            <text:p>21,813,079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Hsinchu City Government and Its Subsidiaries<text:s/></text:p>
          </table:table-cell>
          <table:table-cell office:value-type="float" office:value="12665036400" table:style-name="ce13">
            <text:p>12,665,036,400</text:p>
          </table:table-cell>
          <table:table-cell office:value-type="float" office:value="-4205737" table:style-name="ce14">
            <text:p>-4,205,737</text:p>
          </table:table-cell>
          <table:table-cell office:value-type="float" office:value="12660830663" table:style-name="ce14">
            <text:p>12,660,830,663</text:p>
          </table:table-cell>
          <table:table-cell office:value-type="float" office:value="12846303432" table:style-name="ce15">
            <text:p>12,846,303,432</text:p>
          </table:table-cell>
          <table:table-cell office:value-type="float" office:value="0" table:style-name="ce14">
            <text:p>－</text:p>
          </table:table-cell>
          <table:table-cell office:value-type="float" office:value="12846303432" table:style-name="ce14">
            <text:p>12,846,303,432</text:p>
          </table:table-cell>
          <table:table-cell office:value-type="float" office:value="-181267032" table:style-name="ce15">
            <text:p>-181,267,032</text:p>
          </table:table-cell>
          <table:table-cell office:value-type="float" office:value="-4205737" table:style-name="ce14">
            <text:p>-4,205,737</text:p>
          </table:table-cell>
          <table:table-cell office:value-type="float" office:value="-185472769" table:style-name="ce16">
            <text:p>-185,472,769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Miaoli County Government and Its Subsidiaries</text:p>
          </table:table-cell>
          <table:table-cell office:value-type="float" office:value="20017793251" table:style-name="ce13">
            <text:p>20,017,793,251</text:p>
          </table:table-cell>
          <table:table-cell office:value-type="float" office:value="0" table:style-name="ce14">
            <text:p>－</text:p>
          </table:table-cell>
          <table:table-cell office:value-type="float" office:value="20017793251" table:style-name="ce14">
            <text:p>20,017,793,251</text:p>
          </table:table-cell>
          <table:table-cell office:value-type="float" office:value="18466720704" table:style-name="ce15">
            <text:p>18,466,720,704</text:p>
          </table:table-cell>
          <table:table-cell office:value-type="float" office:value="0" table:style-name="ce14">
            <text:p>－</text:p>
          </table:table-cell>
          <table:table-cell office:value-type="float" office:value="18466720704" table:style-name="ce14">
            <text:p>18,466,720,704</text:p>
          </table:table-cell>
          <table:table-cell office:value-type="float" office:value="1551072547" table:style-name="ce15">
            <text:p>1,551,072,547</text:p>
          </table:table-cell>
          <table:table-cell office:value-type="float" office:value="0" table:style-name="ce14">
            <text:p>－</text:p>
          </table:table-cell>
          <table:table-cell office:value-type="float" office:value="1551072547" table:style-name="ce16">
            <text:p>1,551,072,547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Changhua County Government and Its Subsidiaries</text:p>
          </table:table-cell>
          <table:table-cell office:value-type="float" office:value="28078084442" table:style-name="ce13">
            <text:p>28,078,084,442</text:p>
          </table:table-cell>
          <table:table-cell office:value-type="float" office:value="-9753215" table:style-name="ce14">
            <text:p>-9,753,215</text:p>
          </table:table-cell>
          <table:table-cell office:value-type="float" office:value="28068331227" table:style-name="ce14">
            <text:p>28,068,331,227</text:p>
          </table:table-cell>
          <table:table-cell office:value-type="float" office:value="27963442120" table:style-name="ce15">
            <text:p>27,963,442,120</text:p>
          </table:table-cell>
          <table:table-cell office:value-type="float" office:value="-3122278" table:style-name="ce14">
            <text:p>-3,122,278</text:p>
          </table:table-cell>
          <table:table-cell office:value-type="float" office:value="27960319842" table:style-name="ce14">
            <text:p>27,960,319,842</text:p>
          </table:table-cell>
          <table:table-cell office:value-type="float" office:value="114642322" table:style-name="ce15">
            <text:p>114,642,322</text:p>
          </table:table-cell>
          <table:table-cell office:value-type="float" office:value="-6630937" table:style-name="ce14">
            <text:p>-6,630,937</text:p>
          </table:table-cell>
          <table:table-cell office:value-type="float" office:value="108011385" table:style-name="ce16">
            <text:p>108,011,385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Nantou County Government and Its Subsidiaries</text:p>
          </table:table-cell>
          <table:table-cell office:value-type="float" office:value="13426993925" table:style-name="ce13">
            <text:p>13,426,993,925</text:p>
          </table:table-cell>
          <table:table-cell office:value-type="float" office:value="0" table:style-name="ce14">
            <text:p>－</text:p>
          </table:table-cell>
          <table:table-cell office:value-type="float" office:value="13426993925" table:style-name="ce14">
            <text:p>13,426,993,925</text:p>
          </table:table-cell>
          <table:table-cell office:value-type="float" office:value="13504164688" table:style-name="ce15">
            <text:p>13,504,164,688</text:p>
          </table:table-cell>
          <table:table-cell office:value-type="float" office:value="0" table:style-name="ce14">
            <text:p>－</text:p>
          </table:table-cell>
          <table:table-cell office:value-type="float" office:value="13504164688" table:style-name="ce14">
            <text:p>13,504,164,688</text:p>
          </table:table-cell>
          <table:table-cell office:value-type="float" office:value="-77170763" table:style-name="ce15">
            <text:p>-77,170,763</text:p>
          </table:table-cell>
          <table:table-cell office:value-type="float" office:value="0" table:style-name="ce14">
            <text:p>－</text:p>
          </table:table-cell>
          <table:table-cell office:value-type="float" office:value="-77170763" table:style-name="ce16">
            <text:p>-77,170,763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Yunlin County Government and Its Subsidiaries</text:p>
          </table:table-cell>
          <table:table-cell office:value-type="float" office:value="19146064676" table:style-name="ce13">
            <text:p>19,146,064,676</text:p>
          </table:table-cell>
          <table:table-cell office:value-type="float" office:value="0" table:style-name="ce14">
            <text:p>－</text:p>
          </table:table-cell>
          <table:table-cell office:value-type="float" office:value="19146064676" table:style-name="ce14">
            <text:p>19,146,064,676</text:p>
          </table:table-cell>
          <table:table-cell office:value-type="float" office:value="18801285941" table:style-name="ce15">
            <text:p>18,801,285,941</text:p>
          </table:table-cell>
          <table:table-cell office:value-type="float" office:value="0" table:style-name="ce14">
            <text:p>－</text:p>
          </table:table-cell>
          <table:table-cell office:value-type="float" office:value="18801285941" table:style-name="ce14">
            <text:p>18,801,285,941</text:p>
          </table:table-cell>
          <table:table-cell office:value-type="float" office:value="344778735" table:style-name="ce15">
            <text:p>344,778,735</text:p>
          </table:table-cell>
          <table:table-cell office:value-type="float" office:value="0" table:style-name="ce14">
            <text:p>－</text:p>
          </table:table-cell>
          <table:table-cell office:value-type="float" office:value="344778735" table:style-name="ce16">
            <text:p>344,778,735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Chiayi County Government and Its Subsidiaries</text:p>
          </table:table-cell>
          <table:table-cell office:value-type="float" office:value="12297352628" table:style-name="ce13">
            <text:p>12,297,352,628</text:p>
          </table:table-cell>
          <table:table-cell office:value-type="float" office:value="0" table:style-name="ce14">
            <text:p>－</text:p>
          </table:table-cell>
          <table:table-cell office:value-type="float" office:value="12297352628" table:style-name="ce14">
            <text:p>12,297,352,628</text:p>
          </table:table-cell>
          <table:table-cell office:value-type="float" office:value="12580795698" table:style-name="ce15">
            <text:p>12,580,795,698</text:p>
          </table:table-cell>
          <table:table-cell office:value-type="float" office:value="0" table:style-name="ce14">
            <text:p>－</text:p>
          </table:table-cell>
          <table:table-cell office:value-type="float" office:value="12580795698" table:style-name="ce14">
            <text:p>12,580,795,698</text:p>
          </table:table-cell>
          <table:table-cell office:value-type="float" office:value="-283443070" table:style-name="ce15">
            <text:p>-283,443,070</text:p>
          </table:table-cell>
          <table:table-cell office:value-type="float" office:value="0" table:style-name="ce14">
            <text:p>－</text:p>
          </table:table-cell>
          <table:table-cell office:value-type="float" office:value="-283443070" table:style-name="ce16">
            <text:p>-283,443,070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Chiayi City Government and Its Subsidiaries</text:p>
          </table:table-cell>
          <table:table-cell office:value-type="float" office:value="7385635678" table:style-name="ce13">
            <text:p>7,385,635,678</text:p>
          </table:table-cell>
          <table:table-cell office:value-type="float" office:value="0" table:style-name="ce14">
            <text:p>－</text:p>
          </table:table-cell>
          <table:table-cell office:value-type="float" office:value="7385635678" table:style-name="ce14">
            <text:p>7,385,635,678</text:p>
          </table:table-cell>
          <table:table-cell office:value-type="float" office:value="7572440978" table:style-name="ce15">
            <text:p>7,572,440,978</text:p>
          </table:table-cell>
          <table:table-cell office:value-type="float" office:value="0" table:style-name="ce14">
            <text:p>－</text:p>
          </table:table-cell>
          <table:table-cell office:value-type="float" office:value="7572440978" table:style-name="ce14">
            <text:p>7,572,440,978</text:p>
          </table:table-cell>
          <table:table-cell office:value-type="float" office:value="-186805300" table:style-name="ce15">
            <text:p>-186,805,300</text:p>
          </table:table-cell>
          <table:table-cell office:value-type="float" office:value="0" table:style-name="ce14">
            <text:p>－</text:p>
          </table:table-cell>
          <table:table-cell office:value-type="float" office:value="-186805300" table:style-name="ce16">
            <text:p>-186,805,300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Pingtung County Government and Its Subsidiaries</text:p>
          </table:table-cell>
          <table:table-cell office:value-type="float" office:value="21431113815" table:style-name="ce13">
            <text:p>21,431,113,815</text:p>
          </table:table-cell>
          <table:table-cell office:value-type="float" office:value="0" table:style-name="ce14">
            <text:p>－</text:p>
          </table:table-cell>
          <table:table-cell office:value-type="float" office:value="21431113815" table:style-name="ce14">
            <text:p>21,431,113,815</text:p>
          </table:table-cell>
          <table:table-cell office:value-type="float" office:value="20813507025" table:style-name="ce15">
            <text:p>20,813,507,025</text:p>
          </table:table-cell>
          <table:table-cell office:value-type="float" office:value="0" table:style-name="ce14">
            <text:p>－</text:p>
          </table:table-cell>
          <table:table-cell office:value-type="float" office:value="20813507025" table:style-name="ce14">
            <text:p>20,813,507,025</text:p>
          </table:table-cell>
          <table:table-cell office:value-type="float" office:value="617606790" table:style-name="ce15">
            <text:p>617,606,790</text:p>
          </table:table-cell>
          <table:table-cell office:value-type="float" office:value="0" table:style-name="ce14">
            <text:p>－</text:p>
          </table:table-cell>
          <table:table-cell office:value-type="float" office:value="617606790" table:style-name="ce16">
            <text:p>617,606,790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Hualien County Government and Its Subsidiaries</text:p>
          </table:table-cell>
          <table:table-cell office:value-type="float" office:value="10317233590" table:style-name="ce14">
            <text:p>10,317,233,590</text:p>
          </table:table-cell>
          <table:table-cell office:value-type="float" office:value="0" table:style-name="ce14">
            <text:p>－</text:p>
          </table:table-cell>
          <table:table-cell office:value-type="float" office:value="10317233590" table:style-name="ce14">
            <text:p>10,317,233,590</text:p>
          </table:table-cell>
          <table:table-cell office:value-type="float" office:value="10620599662" table:style-name="ce14">
            <text:p>10,620,599,662</text:p>
          </table:table-cell>
          <table:table-cell office:value-type="float" office:value="-42700" table:style-name="ce14">
            <text:p>-42,700</text:p>
          </table:table-cell>
          <table:table-cell office:value-type="float" office:value="10620556962" table:style-name="ce14">
            <text:p>10,620,556,962</text:p>
          </table:table-cell>
          <table:table-cell office:value-type="float" office:value="-303366072" table:style-name="ce14">
            <text:p>-303,366,072</text:p>
          </table:table-cell>
          <table:table-cell office:value-type="float" office:value="42700" table:style-name="ce14">
            <text:p>42,700</text:p>
          </table:table-cell>
          <table:table-cell office:value-type="float" office:value="-303323372" table:style-name="ce35">
            <text:p>-303,323,372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Taitung County Government and Its Subsidiaries</text:p>
          </table:table-cell>
          <table:table-cell office:value-type="float" office:value="8537245173" table:style-name="ce13">
            <text:p>8,537,245,173</text:p>
          </table:table-cell>
          <table:table-cell office:value-type="float" office:value="0" table:style-name="ce14">
            <text:p>－</text:p>
          </table:table-cell>
          <table:table-cell office:value-type="float" office:value="8537245173" table:style-name="ce14">
            <text:p>8,537,245,173</text:p>
          </table:table-cell>
          <table:table-cell office:value-type="float" office:value="8505674743" table:style-name="ce15">
            <text:p>8,505,674,743</text:p>
          </table:table-cell>
          <table:table-cell office:value-type="float" office:value="0" table:style-name="ce14">
            <text:p>－</text:p>
          </table:table-cell>
          <table:table-cell office:value-type="float" office:value="8505674743" table:style-name="ce14">
            <text:p>8,505,674,743</text:p>
          </table:table-cell>
          <table:table-cell office:value-type="float" office:value="31570430" table:style-name="ce15">
            <text:p>31,570,430</text:p>
          </table:table-cell>
          <table:table-cell office:value-type="float" office:value="0" table:style-name="ce14">
            <text:p>－</text:p>
          </table:table-cell>
          <table:table-cell office:value-type="float" office:value="31570430" table:style-name="ce16">
            <text:p>31,570,430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Penghu County Government and Its Subsidiaries</text:p>
          </table:table-cell>
          <table:table-cell office:value-type="float" office:value="3490439639" table:style-name="ce13">
            <text:p>3,490,439,639</text:p>
          </table:table-cell>
          <table:table-cell office:value-type="float" office:value="0" table:style-name="ce14">
            <text:p>－</text:p>
          </table:table-cell>
          <table:table-cell office:value-type="float" office:value="3490439639" table:style-name="ce14">
            <text:p>3,490,439,639</text:p>
          </table:table-cell>
          <table:table-cell office:value-type="float" office:value="3355792316" table:style-name="ce15">
            <text:p>3,355,792,316</text:p>
          </table:table-cell>
          <table:table-cell office:value-type="float" office:value="0" table:style-name="ce14">
            <text:p>－</text:p>
          </table:table-cell>
          <table:table-cell office:value-type="float" office:value="3355792316" table:style-name="ce14">
            <text:p>3,355,792,316</text:p>
          </table:table-cell>
          <table:table-cell office:value-type="float" office:value="134647323" table:style-name="ce15">
            <text:p>134,647,323</text:p>
          </table:table-cell>
          <table:table-cell office:value-type="float" office:value="0" table:style-name="ce14">
            <text:p>－</text:p>
          </table:table-cell>
          <table:table-cell office:value-type="float" office:value="134647323" table:style-name="ce16">
            <text:p>134,647,323</text:p>
          </table:table-cell>
          <table:table-cell table:number-columns-repeated="16374"/>
        </table:table-row>
        <table:table-row table:style-name="ro5">
          <table:table-cell office:value-type="string" table:style-name="ce12">
            <text:p><text:s/>Kinmen County Government and Its Subsidiaries</text:p>
          </table:table-cell>
          <table:table-cell office:value-type="float" office:value="6062406068" table:style-name="ce13">
            <text:p>6,062,406,068</text:p>
          </table:table-cell>
          <table:table-cell office:value-type="float" office:value="0" table:style-name="ce14">
            <text:p>－</text:p>
          </table:table-cell>
          <table:table-cell office:value-type="float" office:value="6062406068" table:style-name="ce14">
            <text:p>6,062,406,068</text:p>
          </table:table-cell>
          <table:table-cell office:value-type="float" office:value="5578423597" table:style-name="ce15">
            <text:p>5,578,423,597</text:p>
          </table:table-cell>
          <table:table-cell office:value-type="float" office:value="0" table:style-name="ce14">
            <text:p>－</text:p>
          </table:table-cell>
          <table:table-cell office:value-type="float" office:value="5578423597" table:style-name="ce14">
            <text:p>5,578,423,597</text:p>
          </table:table-cell>
          <table:table-cell office:value-type="float" office:value="483982471" table:style-name="ce15">
            <text:p>483,982,471</text:p>
          </table:table-cell>
          <table:table-cell office:value-type="float" office:value="0" table:style-name="ce14">
            <text:p>－</text:p>
          </table:table-cell>
          <table:table-cell office:value-type="float" office:value="483982471" table:style-name="ce16">
            <text:p>483,982,471</text:p>
          </table:table-cell>
          <table:table-cell table:number-columns-repeated="16374"/>
        </table:table-row>
        <table:table-row table:style-name="ro7">
          <table:table-cell office:value-type="string" table:style-name="ce18">
            <text:p><text:s/>Lian-Jiang county Government and Its Subsidiaries</text:p>
          </table:table-cell>
          <table:table-cell office:value-type="float" office:value="1303850150" table:style-name="ce19">
            <text:p>1,303,850,150</text:p>
          </table:table-cell>
          <table:table-cell office:value-type="float" office:value="0" table:style-name="ce20">
            <text:p>－</text:p>
          </table:table-cell>
          <table:table-cell office:value-type="float" office:value="1303850150" table:style-name="ce20">
            <text:p>1,303,850,150</text:p>
          </table:table-cell>
          <table:table-cell office:value-type="float" office:value="1013889881" table:style-name="ce21">
            <text:p>1,013,889,881</text:p>
          </table:table-cell>
          <table:table-cell office:value-type="float" office:value="0" table:style-name="ce20">
            <text:p>－</text:p>
          </table:table-cell>
          <table:table-cell office:value-type="float" office:value="1013889881" table:style-name="ce20">
            <text:p>1,013,889,881</text:p>
          </table:table-cell>
          <table:table-cell office:value-type="float" office:value="289960269" table:style-name="ce19">
            <text:p>289,960,269</text:p>
          </table:table-cell>
          <table:table-cell office:value-type="float" office:value="0" table:style-name="ce20">
            <text:p>－</text:p>
          </table:table-cell>
          <table:table-cell office:value-type="float" office:value="289960269" table:style-name="ce36">
            <text:p>289,960,269</text:p>
          </table:table-cell>
          <table:table-cell table:number-columns-repeated="16374" table:style-name="ce24"/>
        </table:table-row>
        <table:table-row table:style-name="ro7">
          <table:table-cell table:number-columns-repeated="7" table:style-name="ce24"/>
          <table:table-cell table:style-name="ce23"/>
          <table:table-cell table:style-name="ce24"/>
          <table:table-cell office:value-type="string" table:style-name="ce37">
            <text:p>Perpared on August 3, 2026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38">
            <text:p>Data Sources: Annual Audit Reports of governments at all levels (including Final Accounts and Consolidated Tables of Subordinate Units.)</text:p>
          </table:table-cell>
          <table:table-cell table:number-columns-repeated="2" table:style-name="ce39"/>
          <table:table-cell table:number-columns-repeated="7" table:style-name="ce24"/>
          <table:table-cell table:number-columns-repeated="16374"/>
        </table:table-row>
        <table:table-row table:style-name="ro7">
          <table:table-cell office:value-type="string" table:style-name="ce38">
            <text:p>Note: Amounts in this table are presented in dollars and truncated all numbers after a decimal.</text:p>
          </table:table-cell>
          <table:table-cell table:number-columns-repeated="2" table:style-name="ce39"/>
          <table:table-cell table:number-columns-repeated="7" table:style-name="ce24"/>
          <table:table-cell table:number-columns-repeated="16374"/>
        </table:table-row>
        <table:table-row table:number-rows-repeated="104854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" svg:font-family="微軟正黑體"/>
    <style:font-face style:name="新細明體" svg:font-family="新細明體"/>
    <style:font-face style:name="Courier New" svg:font-family="&quot;Courier New&quot;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0" number:grouping="true"/>
    </number:number-style>
    <number:number-style style:name="N48P1">
      <number:text>-</number:text>
      <number:number number:decimal-places="0" number:min-decimal-places="0" number:min-integer-digits="0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decimal-places="2" number:min-integer-digits="1" number:grouping="true"/>
      <number:text> </number:text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</number:text>
      <number:fill-character> </number:fill-character>
      <number:text>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51P2">
      <number:text> </number:text>
      <number:fill-character> </number:fill-character>
      <number:text>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currency-style style:name="N52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2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2P0"/>
    </number:currency-style>
    <number:number-style style:name="N53">
      <number:text> </number:text>
      <number:number number:min-integer-digits="1"/>
    </number:number-style>
    <number:number-style style:name="N54P0">
      <number:number number:decimal-places="0" number:min-decimal-places="0" number:min-integer-digits="1" number:grouping="true"/>
    </number:number-style>
    <number:number-style style:name="N54">
      <number:text>-</number:text>
      <number:number number:decimal-places="0" number:min-decimal-places="0" number:min-integer-digits="1" number:grouping="true"/>
      <style:map style:condition="value()&gt;=0" style:apply-style-name="N54P0"/>
    </number:number-style>
    <number:number-style style:name="N5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_32__91_0_93_" style:display-name="Excel Built-in Comma [0]" style:family="table-cell" style:data-style-name="N51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2">
      <style:table-cell-properties style:vertical-align="automatic" fo:background-color="transparent"/>
      <style:text-properties style:text-underline-style="solid" style:text-underline-type="single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2201" style:display-name="一般_2201" style:family="table-cell" style:data-style-name="N53">
      <style:table-cell-properties style:vertical-align="automatic" fo:background-color="transparent"/>
      <style:text-properties style:font-name="Courier New" style:font-name-asian="Courier New" style:font-name-complex="Courier New" style:font-family-generic="modern"/>
    </style:style>
    <style:style style:name="_19968__33324___20462__27491__25976__24180__22577_" style:display-name="一般_修正數年報" style:family="table-cell" style:data-style-name="N54">
      <style:table-cell-properties style:vertical-align="automatic" fo:background-color="transparent"/>
      <style:text-properties style:font-name="Courier New" style:font-name-asian="Courier New" style:font-name-complex="Courier New" style:font-family-generic="modern"/>
    </style:style>
    <style:style style:name="_21315__20998__20301__32_2" style:display-name="千分位 2" style:family="table-cell" style:data-style-name="N55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393700787401575in" fo:margin-left="0.479133858267716in" fo:margin-right="0.47913385826771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983858267716535in" fo:margin-bottom="0.393700787401575in" fo:margin-left="0.546456692913386in" fo:margin-right="0.546456692913386in" style:print-orientation="landscape" style:print-page-order="ttb" style:first-page-number="continue" style:scale-to="9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user</meta:initial-creator>
    <dc:creator>凌維君</dc:creator>
    <meta:creation-date>2000-04-21T09:42:59Z</meta:creation-date>
    <dc:date>2026-08-05T03:49:51Z</dc:date>
    <meta:print-date>2018-05-21T15:22:21Z</meta:print-date>
    <meta:editing-cycles>1</meta:editing-cycles>
    <meta:editing-duration>PT240S</meta:editing-duration>
    <meta:user-defined meta:name="AppVersion">16.0300</meta:user-defined>
  </office:meta>
</office:document-meta>
</file>